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2eb137451a5b3f6ecab9c22d28e1c8d.jpg"/>
  <manifest:file-entry manifest:media-type="image/png" manifest:full-path="Pictures/eed875b4f43238628ddc54079dddb2e8.png"/>
  <manifest:file-entry manifest:media-type="image/png" manifest:full-path="Pictures/f55a418f08b3a88a0293eeaa08b1bdd0.png"/>
  <manifest:file-entry manifest:media-type="image/png" manifest:full-path="Pictures/1b10d989d83c84a765eea2e2a695200f.png"/>
  <manifest:file-entry manifest:media-type="image/jpeg" manifest:full-path="Pictures/d6f240fbe6b2b48c6bbd778dd304fc77.jpg"/>
  <manifest:file-entry manifest:media-type="image/png" manifest:full-path="Pictures/dbd87a2b0760b267deb91f9b25c4253d.png"/>
  <manifest:file-entry manifest:media-type="image/png" manifest:full-path="Pictures/ead4d80a2eb944db4fc0b0640044f830.png"/>
  <manifest:file-entry manifest:media-type="image/png" manifest:full-path="Pictures/a5ef01f8c21199523ad16c229dcc72f2.png"/>
  <manifest:file-entry manifest:media-type="image/png" manifest:full-path="Pictures/f3e41568780080ade0e6e57efbc056f9.png"/>
  <manifest:file-entry manifest:media-type="image/png" manifest:full-path="Pictures/7efef46f506c380a0220b6eb2f063abb.png"/>
  <manifest:file-entry manifest:media-type="image/png" manifest:full-path="Pictures/cc08355e44178c1b45d6f1e1deb8cef9.png"/>
  <manifest:file-entry manifest:media-type="image/png" manifest:full-path="Pictures/799ebcab24e4e3f6eeb04c56423f9862.png"/>
  <manifest:file-entry manifest:media-type="image/png" manifest:full-path="Pictures/c294c2327ae2d5e74e6112f15234c694.png"/>
  <manifest:file-entry manifest:media-type="image/png" manifest:full-path="Pictures/39d9b7cc94dc10dbac9cbedb6d5a3e24.png"/>
  <manifest:file-entry manifest:media-type="image/png" manifest:full-path="Pictures/6f31613953cead32a038d4e34c2a2f73.png"/>
  <manifest:file-entry manifest:media-type="image/png" manifest:full-path="Pictures/19c6a2db0601a1331043189967970ec5.png"/>
  <manifest:file-entry manifest:media-type="image/png" manifest:full-path="Pictures/e5da2e189a8974cd733773326731a4a6.png"/>
  <manifest:file-entry manifest:media-type="image/png" manifest:full-path="Pictures/6cc88819ce7972d1ac31197aabd8d9b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tems:manufactured_items"/><text:bookmark-start text:name="__RefHeading___building_manufacturing_items_1"/><text:bookmark-start text:name="building_manufacturing_items"/>4.06. Building (manufacturing) items<text:bookmark-end text:name="__RefHeading___building_manufacturing_items_1"/><text:bookmark-end text:name="building_manufacturing_items"/></text:h>
      <text:p text:style-name="Text_20_body">mSupply provides for a mechanism to manufacture (build) a new item from two or more existing items.  A build is a way of recording items you have manufactured. That is, raw materials that are in your stock are used (taken out of stock), and a new stock item is created.</text:p>
      <text:h text:style-name="Heading_20_2" text:outline-level="2"><text:bookmark-start text:name="__RefHeading___show_builds_2"/><text:bookmark-start text:name="show_builds"/>Show builds<text:bookmark-end text:name="__RefHeading___show_builds_2"/><text:bookmark-end text:name="show_builds"/></text:h>
      <text:p text:style-name="Text_20_body">From the Items page of the Navigator, click on the Show Builds button:</text:p>
      <text:p text:style-name="Text_20_body"><draw:frame draw:style-name="mediacenter" draw:name="0" text:anchor-type="paragraph" draw:z-index="0" svg:width="24.659166666667cm" style:rel-width="100%" svg:height="17.012708333333cm" style:rel-height="scale"><draw:image xlink:href="Pictures/b2eb137451a5b3f6ecab9c22d28e1c8d.jpg" xlink:type="simple" xlink:show="embed" xlink:actuate="onLoad"/></draw:frame></text:p>
      <text:p text:style-name="Text_20_body">You will be shown the standard find window to enter either the number of recent builds to display, or a particular build number.</text:p>
      <text:p text:style-name="Text_20_body"><draw:frame draw:style-name="mediacenter" draw:name="1" text:anchor-type="paragraph" draw:z-index="1" svg:width="11.086041666667cm" svg:height="5.2652083333333cm"><draw:image xlink:href="Pictures/eed875b4f43238628ddc54079dddb2e8.png" xlink:type="simple" xlink:show="embed" xlink:actuate="onLoad"/></draw:frame></text:p>
      <text:p text:style-name="Text_20_body">You will then be shown a list as shown below:</text:p>
      <text:p text:style-name="Text_20_body"><draw:frame draw:style-name="mediacenter" draw:name="2" text:anchor-type="paragraph" draw:z-index="2" svg:width="18.520833333333cm" style:rel-width="100%" svg:height="10.052706225084cm" style:rel-height="scale"><draw:image xlink:href="Pictures/f55a418f08b3a88a0293eeaa08b1bdd0.png" xlink:type="simple" xlink:show="embed" xlink:actuate="onLoad"/></draw:frame></text:p>
      <text:p text:style-name="Text_20_body">From this list you should select the required build by double-clicking on it.</text:p>
      <text:p text:style-name="Text_20_body"><draw:frame draw:style-name="mediacenter" draw:name="3" text:anchor-type="paragraph" draw:z-index="3" svg:width="15.875cm" svg:height="13.671388101983cm"><draw:image xlink:href="Pictures/1b10d989d83c84a765eea2e2a695200f.png" xlink:type="simple" xlink:show="embed" xlink:actuate="onLoad"/></draw:frame></text:p>
      <text:h text:style-name="Heading_20_2" text:outline-level="2"><text:bookmark-start text:name="__RefHeading___new_build_3"/><text:bookmark-start text:name="new_build"/>New build<text:bookmark-end text:name="__RefHeading___new_build_3"/><text:bookmark-end text:name="new_build"/></text:h>
      <text:p text:style-name="Text_20_body">From the Items page of the Navigator, click on the New Builds button:</text:p>
      <text:p text:style-name="Text_20_body"><draw:frame draw:style-name="mediaright" draw:name="4" text:anchor-type="paragraph" draw:z-index="4" svg:width="24.659166666667cm" style:rel-width="100%" svg:height="17.012708333333cm" style:rel-height="scale"><draw:image xlink:href="Pictures/d6f240fbe6b2b48c6bbd778dd304fc77.jpg" xlink:type="simple" xlink:show="embed" xlink:actuate="onLoad"/></draw:frame></text:p>
      <text:p text:style-name="Text_20_body">On choosing this menu item you are shown the build entry window:</text:p>
      <text:p text:style-name="Text_20_body"><draw:frame draw:style-name="mediacenter" draw:name="5" text:anchor-type="paragraph" draw:z-index="5" svg:width="15.875cm" svg:height="13.71329787234cm"><draw:image xlink:href="Pictures/dbd87a2b0760b267deb91f9b25c4253d.png" xlink:type="simple" xlink:show="embed" xlink:actuate="onLoad"/></draw:frame></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If you have restricted access to builds, you will not be able to see cost prices or the profit summary window at the bottom.</text:p></table:table-cell></table:table-row></table:table></draw:text-box></draw:frame></text:p>
      <text:p text:style-name="Text_20_body">The build window has two parts:</text:p>
      <text:list text:style-name="List_20_1" text:continue-numbering="false">
        <text:list-item>
          <text:p text:style-name="List_20_1_Content_First">The top part of the window records the details of the item to be built</text:p>
        </text:list-item>
        <text:list-item>
          <text:p text:style-name="List_20_1_Content_Last">The lower part lists ingredients that are used in the manufacture of the product.</text:p>
        </text:list-item>
      </text:list>
      <text:p text:style-name="Text_20_body">click the <text:span text:style-name="Strong_20_Emphasis">Item to build or to edit</text:span> icon</text:p>
      <text:p text:style-name="Text_20_body"><draw:frame draw:style-name="mediacenter" draw:name="6" text:anchor-type="paragraph" draw:z-index="6" svg:width="2.6458333333333cm" style:rel-width="100%" svg:height="2.7625612745098cm" style:rel-height="scale"><draw:image xlink:href="Pictures/ead4d80a2eb944db4fc0b0640044f830.png" xlink:type="simple" xlink:show="embed" xlink:actuate="onLoad"/></draw:frame></text:p>
      <text:p text:style-name="Text_20_body">and in the next window enter the name of the product you're manufacturing (Syrup in our example)</text:p>
      <text:p text:style-name="Text_20_body"><draw:frame draw:style-name="mediacenter" draw:name="7" text:anchor-type="paragraph" draw:z-index="7" svg:width="4.6302083333333cm" style:rel-width="100%" svg:height="1.7808493589744cm" style:rel-height="scale"><draw:image xlink:href="Pictures/a5ef01f8c21199523ad16c229dcc72f2.png" xlink:type="simple" xlink:show="embed" xlink:actuate="onLoad"/></draw:frame></text:p>
      <text:p text:style-name="Text_20_body"> and this window is displayed where you should complete the appropriate fields:</text:p>
      <text:p text:style-name="Text_20_body"><draw:frame draw:style-name="mediacenter" draw:name="8" text:anchor-type="paragraph" draw:z-index="8" svg:width="15.875cm" svg:height="8.2972054380665cm"><draw:image xlink:href="Pictures/f3e41568780080ade0e6e57efbc056f9.png" xlink:type="simple" xlink:show="embed" xlink:actuate="onLoad"/></draw:frame></text:p>
      <text:h text:style-name="Heading_20_3" text:outline-level="3"><text:bookmark-start text:name="__RefHeading___adding_ingredients_manually_4"/><text:bookmark-start text:name="adding_ingredients_manually"/>Adding ingredients manually<text:bookmark-end text:name="__RefHeading___adding_ingredients_manually_4"/><text:bookmark-end text:name="adding_ingredients_manually"/></text:h>
      <text:p text:style-name="Text_20_body">Note that ingredients can be added automatically from the <text:span text:style-name="Emphasis"> Bill of materials</text:span> tab. If you regularly build the same item, we recommend that you enter a <text:span text:style-name="Strong_20_Emphasis">Bill of Materials</text:span> for the item being built, and use the method outlined under the <text:span text:style-name="Strong_20_Emphasis">Using a Bill of Materials</text:span> heading below. </text:p>
      <text:p text:style-name="Text_20_body">First, if you are entering a projected build (one that you expect to perform in the future), check the <text:span text:style-name="Strong_20_Emphasis">This is a projected build</text:span> check box. If checked, all items added will be placeholder lines rather than actual stock. Doing this allows you to enter your manufacturing schedule in advance of ordering raw materials. The schedule will be taken into account when ordering to ensure that you will have enough materials in stock when the time comes to manufacture.</text:p>
      <text:list text:style-name="List_20_1" text:continue-numbering="false">
        <text:list-item>
          <text:p text:style-name="LastListParagraph_List_20_1_Content_First"> To add a new ingredient, click the <text:span text:style-name="Strong_20_Emphasis">New ingredient</text:span> button. You will be shown the standard window for issuing goods from stock:</text:p>
        </text:list-item>
      </text:list>
      <text:p text:style-name="Text_20_body"><draw:frame draw:style-name="mediacenter" draw:name="9" text:anchor-type="paragraph" draw:z-index="9" svg:width="14.552083333333cm" svg:height="4.4182681955211cm"><draw:image xlink:href="Pictures/7efef46f506c380a0220b6eb2f063abb.png" xlink:type="simple" xlink:show="embed" xlink:actuate="onLoad"/></draw:frame></text:p>
      <text:list text:style-name="List_20_1" text:continue-numbering="false">
        <text:list-item>
          <text:p text:style-name="List_20_1_Content_First"> Enter ingredients just as you would for entering a customer invoice.</text:p>
        </text:list-item>
        <text:list-item>
          <text:p text:style-name="List_20_1_Content"> Once you have finished entering ingredient lines, click <text:span text:style-name="Emphasis"> OK</text:span> to return to the main window.</text:p>
        </text:list-item>
        <text:list-item>
          <text:p text:style-name="List_20_1_Content"> If you wish to edit a line, double-click it, and change the details.</text:p>
        </text:list-item>
        <text:list-item>
          <text:p text:style-name="List_20_1_Content_Last"> To delete a line, double-click it, set it's quantity to zero, then click the <text:span text:style-name="Emphasis"> OK</text:span> button.</text:p>
        </text:list-item>
      </text:list>
      <text:h text:style-name="Heading_20_3" text:outline-level="3"><text:bookmark-start text:name="__RefHeading___adding_the_item_to_be_built_5"/><text:bookmark-start text:name="adding_the_item_to_be_built"/>Adding the item to be built<text:bookmark-end text:name="__RefHeading___adding_the_item_to_be_built_5"/><text:bookmark-end text:name="adding_the_item_to_be_built"/></text:h>
      <text:list text:style-name="List_20_1" text:continue-numbering="false">
        <text:list-item>
          <text:p text:style-name="LastListParagraph_List_20_1_Content_First"> To add the item to build, click <text:span text:style-name="Emphasis"> Item to build or edit</text:span> button. You will be shown the <text:span text:style-name="Emphasis"> Add/edit supplier invoice line</text:span> window below for receiving goods.</text:p>
        </text:list-item>
      </text:list>
      <text:p text:style-name="Text_20_body"><draw:frame draw:style-name="mediacenter" draw:name="10" text:anchor-type="paragraph" draw:z-index="10" svg:width="17.065625cm" style:rel-width="100%" svg:height="9.3927083333333cm" style:rel-height="scale"><draw:image xlink:href="Pictures/cc08355e44178c1b45d6f1e1deb8cef9.png" xlink:type="simple" xlink:show="embed" xlink:actuate="onLoad"/></draw:frame></text:p>
      <text:list text:style-name="List_20_1" text:continue-numbering="false">
        <text:list-item>
          <text:p text:style-name="List_20_1_Content_First"> The cost price for the item is automatically calculated for you. You may enter the margin or the selling price as you prefer.</text:p>
        </text:list-item>
        <text:list-item>
          <text:p text:style-name="List_20_1_Content"> Once you have entered the item to build, click <text:span text:style-name="Emphasis"> OK</text:span> to return to the main window.</text:p>
        </text:list-item>
        <text:list-item>
          <text:p text:style-name="List_20_1_Content"> If you wish to edit the item, simply double-click inside the “item to build” rectangle.</text:p>
        </text:list-item>
        <text:list-item>
          <text:p text:style-name="List_20_1_Content"> At the bottom right of the window in <text:span text:style-name="Emphasis"> Summary</text:span> section is a summary of the cost, margin and selling prices for the build.</text:p>
        </text:list-item>
        <text:list-item>
          <text:p text:style-name="List_20_1_Content"> Once you are satisfied with the details, click <text:span text:style-name="Emphasis"> OK</text:span> to enter the build into the system. You will be asked if you want to enter the details into stock. If you say <text:span text:style-name="Emphasis"> yes</text:span> , the newly created item will immediately be available for issuing to customers. If you click <text:span text:style-name="Emphasis"> later</text:span> then the stock will not be available until you open the build window at a later date and enter it into stock.</text:p>
        </text:list-item>
        <text:list-item>
          <text:p text:style-name="List_20_1_Content_Last"> Note that the ingredients used in a build are considered to have been “sold” for re-ordering purposes, and will be counted in your usage.</text:p>
        </text:list-item>
      </text:list>
      <text:h text:style-name="Heading_20_3" text:outline-level="3"><text:bookmark-start text:name="__RefHeading___finishing_build_entry_6"/><text:bookmark-start text:name="finishing_build_entry"/>Finishing build entry<text:bookmark-end text:name="__RefHeading___finishing_build_entry_6"/><text:bookmark-end text:name="finishing_build_entry"/></text:h>
      <text:list text:style-name="List_20_1" text:continue-numbering="false">
        <text:list-item>
          <text:p text:style-name="LastListParagraph_List_20_1_Content_First"> Understanding build status codes enables you to know what stage each build is at. The codes are the same as for other transactions.</text:p>
        </text:list-item>
      </text:list>
      <text:h text:style-name="Heading_20_4" text:outline-level="4"><text:bookmark-start text:name="__RefHeading___each_build_transaction_has_a_status_code_7"/><text:bookmark-start text:name="each_build_transaction_has_a_status_code"/>Each build transaction has a status code:<text:bookmark-end text:name="__RefHeading___each_build_transaction_has_a_status_code_7"/><text:bookmark-end text:name="each_build_transaction_has_a_status_code"/></text:h>
      <table:table table:style-name="Table">
        <table:table-column/>
        <table:table-column/>
        <table:table-row>
          <table:table-cell office:value-type="string" table:style-name="tableheader">
            <text:p text:style-name="Table_20_Heading"> Code  </text:p>
          </table:table-cell>
          <table:table-cell office:value-type="string" table:style-name="tableheader">
            <text:p text:style-name="Table_20_Heading"> Meaning  </text:p>
          </table:table-cell>
        </table:table-row>
        <table:table-row>
          <table:table-cell office:value-type="string" table:style-name="tablecell">
            <text:p text:style-name="tablealignleft"> nw    </text:p>
          </table:table-cell>
          <table:table-cell office:value-type="string" table:style-name="tablecell">
            <text:p text:style-name="tablealignleft"> A new build is being entered, but has not been saved.   </text:p>
          </table:table-cell>
        </table:table-row>
        <table:table-row>
          <table:table-cell office:value-type="string" table:style-name="tablecell">
            <text:p text:style-name="tablealignleft"> sg    </text:p>
          </table:table-cell>
          <table:table-cell office:value-type="string" table:style-name="tablecell">
            <text:p text:style-name="tablealignleft"> “Suggested”. A build has been entered, but has not yet been confirmed. <text:line-break/>If stock lines have been entered, raw material stock is reduced so <text:line-break/>that it is no longer available for other invoices, but the new item is not yet entered into stock. <text:line-break/>You should leave builds with this status while manufactured items are “in process” ,<text:line-break/> or if it is a projected build for a future date.  </text:p>
          </table:table-cell>
        </table:table-row>
        <table:table-row>
          <table:table-cell office:value-type="string" table:style-name="tablecell">
            <text:p text:style-name="tablealignleft"> cn    </text:p>
          </table:table-cell>
          <table:table-cell office:value-type="string" table:style-name="tablecell">
            <text:p text:style-name="tablealignleft"> “Confirmed.” The item to build has been entered into stock.   </text:p>
          </table:table-cell>
        </table:table-row>
        <table:table-row>
          <table:table-cell office:value-type="string" table:style-name="tablecell">
            <text:p text:style-name="tablealignleft"> fn    </text:p>
          </table:table-cell>
          <table:table-cell office:value-type="string" table:style-name="tablecell">
            <text:p text:style-name="tablealignleft"> “finalised.” The build can no longer be edited  </text:p>
          </table:table-cell>
        </table:table-row>
      </table:table>
      <text:list text:style-name="List_20_1" text:continue-numbering="false">
        <text:list-item>
          <text:p text:style-name="List_20_1_Content_First"> When you click the <text:span text:style-name="Strong_20_Emphasis">OK</text:span> button you may be asked if you want to enter the build into stock. You should only do so once the manufacturing and Quality Assurance (QA) process is complete. You will not be asked this question if there are any placeholder lines (those with a batch of “none”) entered as an ingredient. Such builds are presumed to be for projected manufacturing, and are kept with status <text:span text:style-name="Strong_20_Emphasis">sg</text:span> automatically.</text:p>
        </text:list-item>
        <text:list-item>
          <text:p text:style-name="List_20_1_Content_Last"> To finalize builds, choose <text:span text:style-name="Strong_20_Emphasis">File &gt; Finalize builds</text:span> when the splash screen is showing.</text:p>
        </text:list-item>
      </text:list>
      <text:h text:style-name="Heading_20_3" text:outline-level="3"><text:bookmark-start text:name="__RefHeading___converting_projected_builds_into_an_actual_build_8"/><text:bookmark-start text:name="converting_projected_builds_into_an_actual_build"/>Converting projected builds into an actual build.<text:bookmark-end text:name="__RefHeading___converting_projected_builds_into_an_actual_build_8"/><text:bookmark-end text:name="converting_projected_builds_into_an_actual_build"/></text:h>
      <text:list text:style-name="List_20_1" text:continue-numbering="false">
        <text:list-item>
          <text:p text:style-name="List_20_1_Content_First"> Once your manufacturing of a projected build is about to take place, choose <text:span text:style-name="Emphasis"> Item &gt; Show builds</text:span> … to locate the build you want to edit.</text:p>
        </text:list-item>
        <text:list-item>
          <text:p text:style-name="List_20_1_Content"> For each line whose batch is equal to “none” (a placeholder line) you will have to double-click it and choose an actual stock line from the item issue window (either by entering the line number or double-clicking the line you wish to use). Once you have done this, the stock you have chosen will be reserved, and manufacturing can take place.</text:p>
        </text:list-item>
        <text:list-item>
          <text:p text:style-name="List_20_1_Content_Last"> mSupply® calculates the number of items that will result from your build, and clicking on the <text:span text:style-name="Emphasis"> Print labels</text:span> icon prints the correct number of labels.</text:p>
        </text:list-item>
      </text:list>
      <text:h text:style-name="Heading_20_3" text:outline-level="3"><text:bookmark-start text:name="__RefHeading___using_a_bill_of_materials_9"/><text:bookmark-start text:name="using_a_bill_of_materials"/>Using a Bill of Materials<text:bookmark-end text:name="__RefHeading___using_a_bill_of_materials_9"/><text:bookmark-end text:name="using_a_bill_of_materials"/></text:h>
      <text:p text:style-name="Text_20_body">A Bill of materials can be thought of as a “recipe” or “formula” for building an item. It records the ingredients, and the quantity of each required to make the finished product. You should create a bill of materials for an item before you come to this screen. This is done in an item's <text:span text:style-name="Emphasis">Item details window</text:span>: see here for details. Screenshots in this section are using Simple Syrup as an example, and for this product a Bill of Materials has already been created.</text:p>
      <text:p text:style-name="Text_20_body">When you click the “Bill of materials” tab in the build window, this window appears:</text:p>
      <text:p text:style-name="Text_20_body"><draw:frame draw:style-name="mediacenter" draw:name="11" text:anchor-type="paragraph" draw:z-index="11" svg:width="18.653125cm" style:rel-width="100%" svg:height="16.060208333333cm" style:rel-height="scale"><draw:image xlink:href="Pictures/799ebcab24e4e3f6eeb04c56423f9862.png" xlink:type="simple" xlink:show="embed" xlink:actuate="onLoad"/></draw:frame></text:p>
      <text:p text:style-name="Text_20_body">First you need to choose the item to be manufactured: </text:p>
      <text:p text:style-name="Text_20_body"><draw:frame draw:style-name="mediacenter" draw:name="12" text:anchor-type="paragraph" draw:z-index="12" svg:width="3.96875cm" style:rel-width="100%" svg:height="4.6748466257669cm" style:rel-height="scale"><draw:image xlink:href="Pictures/c294c2327ae2d5e74e6112f15234c694.png" xlink:type="simple" xlink:show="embed" xlink:actuate="onLoad"/></draw:frame></text:p>
      <text:p text:style-name="Text_20_body">in the next window you need to specify the quantity to be manufactured and other details:</text:p>
      <text:p text:style-name="Text_20_body"><draw:frame draw:style-name="mediacenter" draw:name="13" text:anchor-type="paragraph" draw:z-index="13" svg:width="15.875cm" svg:height="8.2972054380665cm"><draw:image xlink:href="Pictures/f3e41568780080ade0e6e57efbc056f9.png" xlink:type="simple" xlink:show="embed" xlink:actuate="onLoad"/></draw:frame></text:p>
      <text:p text:style-name="Text_20_body">When you click <text:span text:style-name="Strong_20_Emphasis">OK</text:span>, you are returned to the <text:span text:style-name="Strong_20_Emphasis">New Build</text:span> window, and when you click the <text:span text:style-name="Strong_20_Emphasis">Add Bill of Materials Button</text:span>, a window appears where you can confirm or cancel the quantity to be manufactured:</text:p>
      <text:p text:style-name="Text_20_body"><draw:frame draw:style-name="mediacenter" draw:name="14" text:anchor-type="paragraph" draw:z-index="14" svg:width="13.229166666667cm" svg:height="6.2297348484848cm"><draw:image xlink:href="Pictures/39d9b7cc94dc10dbac9cbedb6d5a3e24.png" xlink:type="simple" xlink:show="embed" xlink:actuate="onLoad"/></draw:frame></text:p>
      <text:p text:style-name="Text_20_body">Assuming the quantity is correct, click <text:span text:style-name="Strong_20_Emphasis">OK</text:span>, and you are returned to the <text:span text:style-name="Strong_20_Emphasis">New Build</text:span> window, where the open tab is the <text:span text:style-name="Strong_20_Emphasis">Bill of materials</text:span> tab. Click the <text:span text:style-name="Strong_20_Emphasis">Add Bill of Materials</text:span> button, and the details on the Bill of Materials according to the formula previously entered for Simple Syrup is displayed:</text:p>
      <text:p text:style-name="Text_20_body"><draw:frame draw:style-name="mediacenter" draw:name="15" text:anchor-type="paragraph" draw:z-index="15" svg:width="15.875cm" svg:height="13.687677556818cm"><draw:image xlink:href="Pictures/6f31613953cead32a038d4e34c2a2f73.png" xlink:type="simple" xlink:show="embed" xlink:actuate="onLoad"/></draw:frame></text:p>
      <text:p text:style-name="Text_20_body">Now click the <text:span text:style-name="Strong_20_Emphasis">Ingredients</text:span> tab, where the ingredients are listed, but no stock is attached to any item - they are placeholder items (displayed in red). This is done as mSupply® cannot take into account all the factors that go into choosing an appropriate batch to use for each manufacturing run (The expiry, amount on hand, etc). click each line in turn to select the quantity and batch number of available stock lines for each ingredient. Note that there is a button displayed <text:span text:style-name="Strong_20_Emphasis">Re-distribute all</text:span>. Clicking this button will take the “total quantity issued” figure and re-distribute it over the available batches, making it easy to move from using a placeholder line to issuing actual stock. The ingredient is repeated in black with appropriate details displayed.
At this time (or later) you can also adjust the amount issued to reflect actual issued quantities and the actual batches of raw materials used, as opposed to the theoretical quantities that are initially entered.</text:p>
      <text:p text:style-name="Text_20_body"><draw:frame draw:style-name="mediacenter" draw:name="16" text:anchor-type="paragraph" draw:z-index="16" svg:width="15.875cm" svg:height="6.6406690140845cm"><draw:image xlink:href="Pictures/19c6a2db0601a1331043189967970ec5.png" xlink:type="simple" xlink:show="embed" xlink:actuate="onLoad"/></draw:frame></text:p>
      <text:p text:style-name="Text_20_body">If you are manufacturing the product immediately, the status of the build transaction should be changed to <text:span text:style-name="Strong_20_Emphasis">Confirmed</text:span> on completion of the manufacturing process.</text:p>
      <text:p text:style-name="Text_20_body"><draw:frame draw:style-name="mediacenter" draw:name="17" text:anchor-type="paragraph" draw:z-index="17" svg:width="5.953125cm" style:rel-width="100%" svg:height="2.6808774834437cm" style:rel-height="scale"><draw:image xlink:href="Pictures/e5da2e189a8974cd733773326731a4a6.png" xlink:type="simple" xlink:show="embed" xlink:actuate="onLoad"/></draw:frame></text:p>
      <text:h text:style-name="Heading_20_3" text:outline-level="3"><text:bookmark-start text:name="__RefHeading___print_options_10"/><text:bookmark-start text:name="print_options"/>Print options:<text:bookmark-end text:name="__RefHeading___print_options_10"/><text:bookmark-end text:name="print_options"/></text:h>
      <text:p text:style-name="Text_20_body">It's possible to print either a Pick list, detailing the ingredients and quantities, or a summary of the manufactured product. To achieve this, check the print icon in the bottom right hand corner of the window and click the <text:span text:style-name="Emphasis">OK</text:span> button. The printing options window will appear and you can choose which document to print:
<draw:frame draw:style-name="mediacenter" draw:name="18" text:anchor-type="paragraph" draw:z-index="18" svg:width="11.90625cm" svg:height="6.1617912371134cm"><draw:image xlink:href="Pictures/6cc88819ce7972d1ac31197aabd8d9bb.png" xlink:type="simple" xlink:show="embed" xlink:actuate="onLoad"/></draw:frame></text:p>
      <text:p text:style-name="Text_20_body"><text:span text:style-name="Strong_20_Emphasis">Calculate Yields button: </text:span>This button (on the <text:span text:style-name="Strong_20_Emphasis">Bill of materials</text:span> tab) compares the actual quantities issued and the actual final quantity manufactured with the theoretical amounts that should have been used and made. This allows you to monitor production efficiency. Use the <text:span text:style-name="Strong_20_Emphasis">Print yield report</text:span> button to print the yield information if required.
<text:line-break/>
<text:line-break/></text:p>
      <table:table table:style-name="Table">
        <table:table-column/>
        <table:table-row>
          <table:table-cell office:value-type="string" table:style-name="tablecell">
            <text:p text:style-name="tablealigncenter">  <text:span text:style-name="Emphasis">  Previous:  <text:span text:style-name="Strong_20_Emphasis">4.5. Item locations and location types</text:span> | | Next: <text:span text:style-name="Strong_20_Emphasis">4.7. Merging two items</text:span> </text:span>  </text:p>
          </table:table-cell>
        </table:table-row>
      </table:table>
      <text:p text:style-name="Text_20_body"><text:span text:style-name="Emphasis"> Previous: Locations and Location types     Next: Merging item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23::40:04</meta:creation-date>
    <dc:creator>Generated</dc:creator>
    <dc:date>2026-08-24T23::40:04</dc:date>
    <dc:language>en-US</dc:language>
    <meta:editing-cycles>1</meta:editing-cycles>
    <meta:editing-duration>PT0S</meta:editing-duration>
    <dc:title>items:manufactured_items</dc:title>
  </office:meta>
</office:document-meta>
</file>