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da0db1cc49aedeb7e55adbac49374a2.png"/>
  <manifest:file-entry manifest:media-type="image/png" manifest:full-path="Pictures/d5707709966fc09b56e5b294444d042b.png"/>
  <manifest:file-entry manifest:media-type="image/png" manifest:full-path="Pictures/46063eace369fe522f6339f3ad3ad501.png"/>
  <manifest:file-entry manifest:media-type="image/png" manifest:full-path="Pictures/ae51329d2303aa5992a99fb1e06b2822.png"/>
  <manifest:file-entry manifest:media-type="image/png" manifest:full-path="Pictures/5b51b05bbcd2df470559aee9229cb273.png"/>
  <manifest:file-entry manifest:media-type="image/png" manifest:full-path="Pictures/362540e619b6aedfed988a1602eade2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9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dmin:schedules_periods"/><text:bookmark-start text:name="__RefHeading___schedules_and_periods_1"/><text:bookmark-start text:name="schedules_and_periods"/>21.04. Schedules and periods<text:bookmark-end text:name="__RefHeading___schedules_and_periods_1"/><text:bookmark-end text:name="schedules_and_periods"/></text:h>
      <text:h text:style-name="Heading_20_2" text:outline-level="2"><text:bookmark-start text:name="__RefHeading___schedules_and_periods_2"/><text:bookmark-start text:name="schedules_and_periods1"/>Schedules and periods<text:bookmark-end text:name="__RefHeading___schedules_and_periods_2"/><text:bookmark-end text:name="schedules_and_periods1"/></text:h>
      <text:p text:style-name="Text_20_body"><text:span text:style-name="Strong_20_Emphasis">Schedules</text:span> are regular timeframes (e.g. monthly, fortnightly) that may be used for cyclical operations, such as program orders (special types of requisitions). There is no limit to the number of schedules.</text:p>
      <text:p text:style-name="Text_20_body"><text:span text:style-name="Strong_20_Emphasis">Periods</text:span> are specific timeframes which exist <text:span text:style-name="Emphasis">within</text:span> schedules. Periods have a distinct start and end date. They must be sequential and must not have any overlapping dates or gaps between periods.</text:p>
      <text:h text:style-name="Heading_20_2" text:outline-level="2"><text:bookmark-start text:name="__RefHeading___permission_to_add_edit_schedules_and_periods_3"/><text:bookmark-start text:name="permission_to_add_edit_schedules_and_periods"/>Permission to add/edit schedules and periods<text:bookmark-end text:name="__RefHeading___permission_to_add_edit_schedules_and_periods_3"/><text:bookmark-end text:name="permission_to_add_edit_schedules_and_periods"/></text:h>
      <text:p text:style-name="Text_20_body"><draw:frame draw:style-name="PluginODTAutoStyle_Frame_1_text_frame" draw:name="Frame1" text:anchor-type="paragraph" svg:width="240.945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Schedules and periods must be added on the <text:span text:style-name="Strong_20_Emphasis">central server</text:span> and will then sync to other sites. Permission must be switched on for a user to add/edit schedules and periods. </text:p></table:table-cell></table:table-row></table:table></draw:text-box></draw:frame></text:p>
      <text:p text:style-name="Text_20_body">1. Go to <text:span text:style-name="Strong_20_Emphasis">Admin &gt; Edit Users &gt;</text:span> double click the user to be edited <text:span text:style-name="Strong_20_Emphasis">&gt; Permissions</text:span>. </text:p>
      <text:p text:style-name="Text_20_body">2. In the Admin section, check the <text:span text:style-name="Strong_20_Emphasis">Edit periods and period schedules</text:span> box.</text:p>
      <text:p text:style-name="Text_20_body">3. Click <text:span text:style-name="Strong_20_Emphasis">OK</text:span>.</text:p>
      <text:p text:style-name="Text_20_body"><draw:frame draw:style-name="mediacenter" draw:name="0" text:anchor-type="paragraph" draw:z-index="0" svg:width="15.875cm" svg:height="12.879716981132cm"><draw:image xlink:href="Pictures/fda0db1cc49aedeb7e55adbac49374a2.png" xlink:type="simple" xlink:show="embed" xlink:actuate="onLoad"/></draw:frame></text:p>
      <text:h text:style-name="Heading_20_2" text:outline-level="2"><text:bookmark-start text:name="__RefHeading___adding_schedules_and_periods_4"/><text:bookmark-start text:name="adding_schedules_and_periods"/>Adding schedules and periods<text:bookmark-end text:name="__RefHeading___adding_schedules_and_periods_4"/><text:bookmark-end text:name="adding_schedules_and_periods"/></text:h>
      <text:p text:style-name="Text_20_body">1. In the menu bar, click <text:span text:style-name="Strong_20_Emphasis">Special</text:span> then <text:span text:style-name="Strong_20_Emphasis">Periods…</text:span></text:p>
      <text:p text:style-name="Text_20_body">2. To create a new schedule, click the plus icon next to <text:span text:style-name="Strong_20_Emphasis">Schedules</text:span>.
<draw:frame draw:style-name="mediacenter" draw:name="1" text:anchor-type="paragraph" draw:z-index="1" svg:width="10.583333333333cm" svg:height="9.7607424960506cm"><draw:image xlink:href="Pictures/d5707709966fc09b56e5b294444d042b.png" xlink:type="simple" xlink:show="embed" xlink:actuate="onLoad"/></draw:frame></text:p>
      <text:p text:style-name="Text_20_body">3. Name the schedule and click <text:span text:style-name="Strong_20_Emphasis">Save</text:span>.</text:p>
      <text:p text:style-name="Text_20_body"><draw:frame draw:style-name="mediacenter" draw:name="2" text:anchor-type="paragraph" draw:z-index="2" svg:width="10.583333333333cm" svg:height="5.0059663536776cm"><draw:image xlink:href="Pictures/46063eace369fe522f6339f3ad3ad501.png" xlink:type="simple" xlink:show="embed" xlink:actuate="onLoad"/></draw:frame></text:p>
      <text:p text:style-name="Text_20_body">4. To add periods within a schedule, highlight the schedule and click the plus icon next to <text:span text:style-name="Strong_20_Emphasis">Periods</text:span>.</text:p>
      <text:p text:style-name="Text_20_body"><draw:frame draw:style-name="mediacenter" draw:name="3" text:anchor-type="paragraph" draw:z-index="3" svg:width="10.583333333333cm" svg:height="9.71388101983cm"><draw:image xlink:href="Pictures/ae51329d2303aa5992a99fb1e06b2822.png" xlink:type="simple" xlink:show="embed" xlink:actuate="onLoad"/></draw:frame></text:p>
      <text:p text:style-name="Text_20_body">5. Name the period, enter its start and end dates, then click <text:span text:style-name="Strong_20_Emphasis">Save</text:span>. You can type dates in the boxes or click the icon to select dates from the calendar.</text:p>
      <text:p text:style-name="Text_20_body"><draw:frame draw:style-name="mediacenter" draw:name="4" text:anchor-type="paragraph" draw:z-index="4" svg:width="10.583333333333cm" svg:height="5.0993552168816cm"><draw:image xlink:href="Pictures/5b51b05bbcd2df470559aee9229cb273.png" xlink:type="simple" xlink:show="embed" xlink:actuate="onLoad"/></draw:frame></text:p>
      <text:p text:style-name="Text_20_body">6. Keep adding all the periods within the schedule. If necessary, you can edit a period by double clicking on it. </text:p>
      <text:p text:style-name="Text_20_body">7. When you are finished, click <text:span text:style-name="Strong_20_Emphasis">Save</text:span>.</text:p>
      <text:p text:style-name="Text_20_body"><draw:frame draw:style-name="PluginODTAutoStyle_Frame_5_text_frame" draw:name="Frame2" text:anchor-type="paragraph" svg:width="433.701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span text:style-name="Strong_20_Emphasis">Once a schedule has been saved, it CANNOT be edited.</text:span></text:p><text:p text:style-name="Text_20_body">Check closely before clicking the final <text:span text:style-name="Strong_20_Emphasis">Save</text:span> button!</text:p></table:table-cell></table:table-row></table:table></draw:text-box></draw:frame></text:p>
      <text:p text:style-name="Text_20_body"><draw:frame draw:style-name="mediacenter" draw:name="5" text:anchor-type="paragraph" draw:z-index="5" svg:width="10.583333333333cm" svg:height="9.6947327044025cm"><draw:image xlink:href="Pictures/362540e619b6aedfed988a1602eade29.png" xlink:type="simple" xlink:show="embed" xlink:actuate="onLoad"/></draw:frame></text:p>
      <text:p text:style-name="Text_20_body"><text:line-break/>
<text:line-break/></text:p>
      <table:table table:style-name="Table">
        <table:table-column/>
        <table:table-row>
          <table:table-cell office:value-type="string" table:style-name="tablecell">
            <text:p text:style-name="tablealigncenter">  <text:span text:style-name="Emphasis">  Previous:  <text:span text:style-name="Strong_20_Emphasis">21.03. mSupply client / server installation part 3</text:span> | | Next: <text:span text:style-name="Strong_20_Emphasis">21.05. Web browser access via TSPlus</text:span> 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9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2::26:39</meta:creation-date>
    <dc:creator>Generated</dc:creator>
    <dc:date>2026-09-08T12::26:39</dc:date>
    <dc:language>en-US</dc:language>
    <meta:editing-cycles>1</meta:editing-cycles>
    <meta:editing-duration>PT0S</meta:editing-duration>
    <dc:title>admin:schedules_periods</dc:title>
  </office:meta>
</office:document-meta>
</file>