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2144e245fb5d96b8a0f31e5ad3d77c.png"/>
  <manifest:file-entry manifest:media-type="image/png" manifest:full-path="Pictures/0c2237ad81b84dec43da2314bd23afc1.png"/>
  <manifest:file-entry manifest:media-type="image/png" manifest:full-path="Pictures/41c757999d6f0c747218cf476b0932aa.png"/>
  <manifest:file-entry manifest:media-type="image/png" manifest:full-path="Pictures/87532f9e580973c72341ac8ec6365692.png"/>
  <manifest:file-entry manifest:media-type="image/png" manifest:full-path="Pictures/96fa30efc285ac98f8ecef9e651d2ed6.png"/>
  <manifest:file-entry manifest:media-type="image/png" manifest:full-path="Pictures/386b737bf9914bb0db13052279c492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rcode_scanning:pick_checking"/><text:bookmark-start text:name="__RefHeading___barcode_scanning_and_pick_list_checking_1"/><text:bookmark-start text:name="barcode_scanning_and_pick_list_checking"/>Barcode scanning and pick list checking<text:bookmark-end text:name="__RefHeading___barcode_scanning_and_pick_list_checking_1"/><text:bookmark-end text:name="barcode_scanning_and_pick_list_checking"/></text:h>
      <text:p text:style-name="Text_20_body"><text:span text:style-name="Plugin_Wrap_Span_Info">Added: Version 4.02</text:span></text:p>
      <text:p text:style-name="Text_20_body">Another way barcode scanning can be useful is in checking that goods picked off the shelf for distribution to a customer match what was on the pick list.</text:p>
      <text:p text:style-name="Text_20_body">This is done when distributing goods to a customer on a customer invoice. When the preference to use barcode scanners is turned on (see Barcode scanning preferences), the customer invoice window for new or suggested status customer invoices has a new <text:span text:style-name="Emphasis">Pick list check</text:span> button:</text:p>
      <text:p text:style-name="Text_20_body"><draw:frame draw:style-name="mediacenter" draw:name="0" text:anchor-type="paragraph" draw:z-index="0" svg:width="15.875cm" svg:height="10.514195979899cm"><draw:image xlink:href="Pictures/ef2144e245fb5d96b8a0f31e5ad3d77c.png" xlink:type="simple" xlink:show="embed" xlink:actuate="onLoad"/></draw:frame></text:p>
      <text:p text:style-name="Text_20_body">When you have finished adding lines to the customer invoice, you print the pick list in the normal way (see Issuing goods to a customer), pass the pick list to the warehouse staff and they pick the goods off the shelf.</text:p>
      <text:p text:style-name="Text_20_body">You can then check the right goods have been taken off the shelves as they are picked or when the pick is complete. To do this, click on the <text:span text:style-name="Emphasis">Pick list check</text:span> button and the following window will open: </text:p>
      <text:p text:style-name="Text_20_body"><draw:frame draw:style-name="mediacenter" draw:name="1" text:anchor-type="paragraph" draw:z-index="1" svg:width="15.875cm" svg:height="9.2589771490751cm"><draw:image xlink:href="Pictures/0c2237ad81b84dec43da2314bd23afc1.png" xlink:type="simple" xlink:show="embed" xlink:actuate="onLoad"/></draw:frame></text:p>
      <text:p text:style-name="Text_20_body">The <text:span text:style-name="Emphasis">Customer</text:span> and invoice number fields are for reference and are read only. The table contains all the lines on the customer invoice. The status column contains a <draw:frame draw:style-name="media" draw:name="2" text:anchor-type="as-char" draw:z-index="2" svg:width="0.396875cm" svg:height="0.396875cm"><draw:image xlink:href="Pictures/41c757999d6f0c747218cf476b0932aa.png" xlink:type="simple" xlink:show="embed" xlink:actuate="onLoad"/></draw:frame> symbol for each item, indicating that less packs have been scanned than are on the pick list.</text:p>
      <text:p text:style-name="Text_20_body">Scan the GS1 barcode on each item and mSupply will increase the <text:span text:style-name="Emphasis">Number scanned</text:span> value of the correct line as you scan.</text:p>
      <text:p text:style-name="Text_20_body">When the number scanned reaches the same value as the <text:span text:style-name="Emphasis">Number of packs</text:span> the status will change to a <draw:frame draw:style-name="media" draw:name="3" text:anchor-type="as-char" draw:z-index="3" svg:width="0.396875cm" svg:height="0.396875cm"><draw:image xlink:href="Pictures/87532f9e580973c72341ac8ec6365692.png" xlink:type="simple" xlink:show="embed" xlink:actuate="onLoad"/></draw:frame>, indicating it is the correct number.</text:p>
      <text:p text:style-name="Text_20_body">If more are scanned then the <text:span text:style-name="Emphasis">Status</text:span> will change to <draw:frame draw:style-name="media" draw:name="4" text:anchor-type="as-char" draw:z-index="4" svg:width="0.396875cm" svg:height="0.396875cm"><draw:image xlink:href="Pictures/96fa30efc285ac98f8ecef9e651d2ed6.png" xlink:type="simple" xlink:show="embed" xlink:actuate="onLoad"/></draw:frame> to show that more packs have been scanned (picked) than are on the pick list.</text:p>
      <text:p text:style-name="Text_20_body">If an item is scanned that is not on the pick list, it will be added to the bottom of the table with a <draw:frame draw:style-name="media" draw:name="5" text:anchor-type="as-char" draw:z-index="5" svg:width="0.396875cm" svg:height="0.396875cm"><draw:image xlink:href="Pictures/386b737bf9914bb0db13052279c492b7.png" xlink:type="simple" xlink:show="embed" xlink:actuate="onLoad"/></draw:frame> for its status and a <text:span text:style-name="Emphasis">Number of packs</text:span> of zero. Subsequent scans of the same item will add to the <text:span text:style-name="Emphasis">Number scanned</text:span> value but the Status will always be <draw:frame draw:style-name="media" draw:name="6" text:anchor-type="as-char" draw:z-index="6" svg:width="0.396875cm" svg:height="0.396875cm"><draw:image xlink:href="Pictures/386b737bf9914bb0db13052279c492b7.png" xlink:type="simple" xlink:show="embed" xlink:actuate="onLoad"/></draw:frame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The number scanned column is editable as a time-saving measure for large picks. If you have many packs of the same item, you can manually count them then add the correct number to the value in the column.</text:p></table:table-cell></table:table-row></table:table></draw:text-box></draw:frame></text:p>
      <text:p text:style-name="Text_20_body"><draw:frame draw:style-name="PluginODTAutoStyle_Frame_5_text_frame" draw:name="Frame2" text:anchor-type="paragraph" svg:width="433.701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If you scan a barcode that is not a valid GS1 barcode or is a valid GS1 barcode but not linked to an item in mSupply, you will be shown an error message and the scan will be ignored.</text:p></table:table-cell></table:table-row></table:table></draw:text-box></draw:frame></text:p>
      <text:p text:style-name="Text_20_body">When you have finished scanning all the picked items, a simple look at the <text:span text:style-name="Emphasis">Status</text:span> column will tell you if the pick matches the pick list. If every row has a <draw:frame draw:style-name="media" draw:name="7" text:anchor-type="as-char" draw:z-index="7" svg:width="0.396875cm" svg:height="0.396875cm"><draw:image xlink:href="Pictures/87532f9e580973c72341ac8ec6365692.png" xlink:type="simple" xlink:show="embed" xlink:actuate="onLoad"/></draw:frame> then all is well. If any row doesn't have this status then something needs to be changed:</text:p>
      <text:list text:style-name="Numbering_20_1" text:continue-numbering="false">
        <text:list-item>
          <text:p text:style-name="Numbering_20_1_Content_First"> either put the wrong item back on the shelf and pick the correct one or</text:p>
        </text:list-item>
        <text:list-item>
          <text:p text:style-name="Numbering_20_1_Content_Last"> return to the customer invoice and edit it to match the items picked (this might involve inventory adjustments so that you can put the correct stock on the customer invoice)</text:p>
        </text:list-item>
      </text:list>
      <text:p text:style-name="Text_20_body">When you have finished checking the pick, click on the <text:span text:style-name="Emphasis">OK</text:span> button. Nothing is saved, the pick list check is for reference only.</text:p>
      <text:p text:style-name="Text_20_body">You can run the pick list check as many times as you like after correcting the picked items or the customer invoice.</text:p>
      <text:p text:style-name="Text_20_body">But, once you have finished picking the items and have confirmed the customer invoice, the picking process is counted as complete and the <text:span text:style-name="Emphasis">Picklist check</text:span> button is removed.</text:p>
      <text:p text:style-name="Text_20_body"><text:span text:style-name="Emphasis"> Previous: Barcode scanning and stocktaking     Next: Barcode label printing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2::23:43</meta:creation-date>
    <dc:creator>Generated</dc:creator>
    <dc:date>2026-09-03T02::23:43</dc:date>
    <dc:language>en-US</dc:language>
    <meta:editing-cycles>1</meta:editing-cycles>
    <meta:editing-duration>PT0S</meta:editing-duration>
    <dc:title>barcode_scanning:pick_checking</dc:title>
  </office:meta>
</office:document-meta>
</file>