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label-printer-via-windows-driver"/><text:bookmark-start text:name="__RefHeading___label_printerhow_to_print_via_the_windows_driver_1"/><text:bookmark-start text:name="label_printerhow_to_print_via_the_windows_driver"/>28.17. Label printer : How to print via the windows driver<text:bookmark-end text:name="__RefHeading___label_printerhow_to_print_via_the_windows_driver_1"/><text:bookmark-end text:name="label_printerhow_to_print_via_the_windows_driv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7::17:38</meta:creation-date>
    <dc:creator>Generated</dc:creator>
    <dc:date>2026-09-04T07::17:38</dc:date>
    <dc:language>en-US</dc:language>
    <meta:editing-cycles>1</meta:editing-cycles>
    <meta:editing-duration>PT0S</meta:editing-duration>
    <dc:title>faq:label-printer-via-windows-driver</dc:title>
  </office:meta>
</office:document-meta>
</file>