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8f97327bd4a678ee70e1897877c57f.png"/>
  <manifest:file-entry manifest:media-type="image/png" manifest:full-path="Pictures/f1ae6b7d2333afc853f9050c5c0475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microsoft_print_to_pdf_issue"/><text:bookmark-start text:name="__RefHeading___microsoft_print_to_pdf_issue_1"/><text:bookmark-start text:name="microsoft_print_to_pdf_issue"/>28.16. Microsoft Print To PDF Issue<text:bookmark-end text:name="__RefHeading___microsoft_print_to_pdf_issue_1"/><text:bookmark-end text:name="microsoft_print_to_pdf_issue"/></text:h>
      <text:p text:style-name="Text_20_body">The recent windows 11 update, especially, 24H2 and 25H2 has a known bug where the “microsoft print to pdf” printer driver stopped working, which as a result affected the print preview and creation pdf documents from within mSupply.</text:p>
      <text:p text:style-name="Text_20_body">mSupply reports and print form could no longer be generated due to `Microsoft Print To PDF` not functioning as before.  </text:p>
      <text:h text:style-name="Heading_20_1" text:outline-level="1"><text:bookmark-start text:name="__RefHeading___affected_versions_both_windows_and_msupply_2"/><text:bookmark-start text:name="affected_versions_both_windows_and_msupply"/>Affected versions both windows and mSupply<text:bookmark-end text:name="__RefHeading___affected_versions_both_windows_and_msupply_2"/><text:bookmark-end text:name="affected_versions_both_windows_and_msupply"/></text:h>
      <text:list text:style-name="Numbering_20_1" text:continue-numbering="false">
        <text:list-item>
          <text:p text:style-name="Numbering_20_1_Content_First"> Windows 11 24H2 and 25H2</text:p>
        </text:list-item>
        <text:list-item>
          <text:p text:style-name="Numbering_20_1_Content_Last"> mSupply Version prior to v8.08.18</text:p>
        </text:list-item>
      </text:list>
      <text:p text:style-name="Text_20_body">Below is the sample Image of the Issue: 
<draw:frame draw:style-name="mediacenter" draw:name="0" text:anchor-type="paragraph" draw:z-index="0" svg:width="13.229166666667cm" svg:height="4.2808368128045cm"><draw:image xlink:href="Pictures/268f97327bd4a678ee70e1897877c57f.png" xlink:type="simple" xlink:show="embed" xlink:actuate="onLoad"/></draw:frame></text:p>
      <text:h text:style-name="Heading_20_1" text:outline-level="1"><text:bookmark-start text:name="__RefHeading___resolution_3"/><text:bookmark-start text:name="resolution"/>Resolution<text:bookmark-end text:name="__RefHeading___resolution_3"/><text:bookmark-end text:name="resolution"/></text:h>
      <text:list text:style-name="List_20_1" text:continue-numbering="false">
        <text:list-item>
          <text:p text:style-name="List_20_1_Content_First"> Upgrade the mSupply to the version v8.08.18 or later </text:p>
        </text:list-item>
        <text:list-item>
          <text:p text:style-name="List_20_1_Content"> This version allows the use of printer preview. </text:p>
        </text:list-item>
        <text:list-item>
          <text:p text:style-name="List_20_1_Content_Last"> <text:span text:style-name="Strong_20_Emphasis">Remove the `Microsoft to PDF` driver</text:span></text:p>
        </text:list-item>
      </text:list>
      <text:p text:style-name="Text_20_body"> <text:span text:style-name="Strong_20_Emphasis"> Method 1 : Convert the `Microsoft Print to PDF` to a “Microsoft XPS Class Driver” </text:span></text:p>
      <text:list text:style-name="Numbering_20_1" text:continue-numbering="false">
        <text:list-item>
          <text:p text:style-name="Numbering_20_1_Content_First"> Go to <text:span text:style-name="Strong_20_Emphasis"><text:span text:style-name="Emphasis">Printer and scanner setting</text:span></text:span></text:p>
        </text:list-item>
        <text:list-item>
          <text:p text:style-name="Numbering_20_1_Content"> Click on <text:span text:style-name="Strong_20_Emphasis">Microsoft Print to PDF → Go to Printer Properties → Advances</text:span></text:p>
        </text:list-item>
        <text:list-item>
          <text:p text:style-name="Numbering_20_1_Content"> Click on the `Drivers` list and choose <text:span text:style-name="Strong_20_Emphasis">Microsoft XPS Class Driver</text:span></text:p>
          <text:list text:style-name="Numbering_20_1">
            <text:list-item>
              <text:p text:style-name="Numbering_20_1_Content"> - Or click on the `New Driver…` button and Choose <text:span text:style-name="Strong_20_Emphasis">Microsoft → Microsoft XPS Class Driver</text:span></text:p>
            </text:list-item>
          </text:list>
        </text:list-item>
        <text:list-item>
          <text:p text:style-name="Numbering_20_1_Content"> Click Apply and Ok</text:p>
        </text:list-item>
        <text:list-item>
          <text:p text:style-name="Numbering_20_1_Content"> See that the print driver name changes to “Microsoft XPS Class Driver”</text:p>
        </text:list-item>
        <text:list-item>
          <text:p text:style-name="Numbering_20_1_Content_Last"> Test mSupply to see that the print preview and PDF creation works. </text:p>
        </text:list-item>
      </text:list>
      <text:p text:style-name="Text_20_body"><draw:frame draw:style-name="mediacenter" draw:name="1" text:anchor-type="paragraph" draw:z-index="1" svg:width="10.583333333333cm" svg:height="11.786686103013cm"><draw:image xlink:href="Pictures/f1ae6b7d2333afc853f9050c5c04754b.png" xlink:type="simple" xlink:show="embed" xlink:actuate="onLoad"/></draw:frame></text:p>
      <text:p text:style-name="Text_20_body">Check if “Microsoft XPS Class Driver” exists (<text:span text:style-name="Strong_20_Emphasis"><text:span text:style-name="Emphasis">Settings → Bluetooth &amp; Scanner → Printer &amp; Scanner</text:span></text:span>). If not, </text:p>
      <text:p text:style-name="Text_20_body"><text:span text:style-name="Strong_20_Emphasis">Method 2 : Manual add via Printer Setting</text:span></text:p>
      <text:list text:style-name="Numbering_20_1" text:continue-numbering="false">
        <text:list-item>
          <text:p text:style-name="Numbering_20_1_Content_First"> Go to <text:span text:style-name="Strong_20_Emphasis"><text:span text:style-name="Emphasis">Settings → Bluetooth &amp; Scanner → Printers &amp; Scanners</text:span></text:span></text:p>
        </text:list-item>
        <text:list-item>
          <text:p text:style-name="Numbering_20_1_Content"> Click <text:span text:style-name="Strong_20_Emphasis"><text:span text:style-name="Emphasis">Add Device</text:span> and <text:span text:style-name="Emphasis">Add a new device manually</text:span></text:span></text:p>
        </text:list-item>
        <text:list-item>
          <text:p text:style-name="Numbering_20_1_Content"> select <text:span text:style-name="Strong_20_Emphasis"><text:span text:style-name="Emphasis">Add a local printer or network printer with manual setting</text:span></text:span></text:p>
        </text:list-item>
        <text:list-item>
          <text:p text:style-name="Numbering_20_1_Content"> Choose <text:span text:style-name="Strong_20_Emphasis"><text:span text:style-name="Emphasis">Use an Existing port</text:span></text:span> (LPT1: Printer Port)</text:p>
        </text:list-item>
        <text:list-item>
          <text:p text:style-name="Numbering_20_1_Content_Last"> Choose <text:span text:style-name="Strong_20_Emphasis">Microsoft → Microsoft XPS Class Driver</text:span></text:p>
        </text:list-item>
      </text:list>
      <text:p text:style-name="Text_20_body"><text:span text:style-name="Strong_20_Emphasis">Method 3 : Add Via Optional Feature</text:span></text:p>
      <text:list text:style-name="Numbering_20_1" text:continue-numbering="false">
        <text:list-item>
          <text:p text:style-name="Numbering_20_1_Content_First"> Press windows+R and type - <text:span text:style-name="Emphasis">optionalfeatures</text:span> - and enter. </text:p>
        </text:list-item>
        <text:list-item>
          <text:p text:style-name="Numbering_20_1_Content"> Look for “Microsoft XPS Class Driver” in the list </text:p>
        </text:list-item>
        <text:list-item>
          <text:p text:style-name="Numbering_20_1_Content"> Check Ok </text:p>
        </text:list-item>
        <text:list-item>
          <text:p text:style-name="Numbering_20_1_Content"> Make sure “Microsoft Print to PDF” is un-checked</text:p>
        </text:list-item>
        <text:list-item>
          <text:p text:style-name="Numbering_20_1_Content_Last"> Restart your PC. 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n all instances we must make sure that the `Microsoft Print to PDF` driver no longer exist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5::14:15</meta:creation-date>
    <dc:creator>Generated</dc:creator>
    <dc:date>2026-09-03T05::14:15</dc:date>
    <dc:language>en-US</dc:language>
    <meta:editing-cycles>1</meta:editing-cycles>
    <meta:editing-duration>PT0S</meta:editing-duration>
    <dc:title>faq:microsoft_print_to_pdf_issue</dc:title>
  </office:meta>
</office:document-meta>
</file>