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a972b9eabc0466dcc9bf59742d3d768.png"/>
  <manifest:file-entry manifest:media-type="image/png" manifest:full-path="Pictures/4e6675a198f6a4dc63cbcceb844f4efe.png"/>
  <manifest:file-entry manifest:media-type="image/png" manifest:full-path="Pictures/a3c57b774358ff74268f4896fc5aa6d2.png"/>
  <manifest:file-entry manifest:media-type="image/png" manifest:full-path="Pictures/f2089c6ec67348d19f15ce8fcfb26f7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is:patients"/><text:bookmark-start text:name="__RefHeading___patients_1"/><text:bookmark-start text:name="patients"/>Patients<text:bookmark-end text:name="__RefHeading___patients_1"/><text:bookmark-end text:name="patients"/></text:h>
      <text:p text:style-name="Text_20_body">*</text:p>
      <text:h text:style-name="Heading_20_2" text:outline-level="2"><text:bookmark-start text:name="__RefHeading___adding_a_new_patient_2"/><text:bookmark-start text:name="adding_a_new_patient"/>Adding a new patient<text:bookmark-end text:name="__RefHeading___adding_a_new_patient_2"/><text:bookmark-end text:name="adding_a_new_patient"/></text:h>
      <text:p text:style-name="Text_20_body">Choose <text:span text:style-name="Strong_20_Emphasis">Patient &gt; New Patient</text:span>, or click the <text:span text:style-name="Emphasis">New Patient</text:span> button on the navigator. This will show the following window:</text:p>
      <text:p text:style-name="Text_20_body"><draw:frame draw:style-name="mediacenter" draw:name="0" text:anchor-type="paragraph" draw:z-index="0" svg:width="27.754791666667cm" style:rel-width="100%" svg:height="13.202708333333cm" style:rel-height="scale"><draw:image xlink:href="Pictures/ca972b9eabc0466dcc9bf59742d3d768.png" xlink:type="simple" xlink:show="embed" xlink:actuate="onLoad"/></draw:frame></text:p>
      <text:p text:style-name="Text_20_body">Most of the fields are self-explanatory..</text:p>
      <text:list text:style-name="List_20_1" text:continue-numbering="false">
        <text:list-item>
          <text:p text:style-name="List_20_1_Content_First"> First &amp; last name (mandatory)</text:p>
        </text:list-item>
        <text:list-item>
          <text:p text:style-name="List_20_1_Content"> Next of Kin</text:p>
          <text:list text:style-name="List_20_1">
            <text:list-item>
              <text:p text:style-name="List_20_1_Content"> Here you can link a patient to another existing patient. </text:p>
            </text:list-item>
            <text:list-item>
              <text:p text:style-name="List_20_1_Content"> Type the last name then a comma, then the first name (or part thereof), and press tab. A list of matching names will be shown. Double-click on a name to select that person.</text:p>
            </text:list-item>
          </text:list>
        </text:list-item>
        <text:list-item>
          <text:p text:style-name="List_20_1_Content"> Patient Picture</text:p>
          <text:list text:style-name="List_20_1">
            <text:list-item>
              <text:p text:style-name="List_20_1_Content"> You can add a patient picture by clicking the <text:span text:style-name="Emphasis">Add</text:span> button.</text:p>
            </text:list-item>
          </text:list>
        </text:list-item>
        <text:list-item>
          <text:p text:style-name="List_20_1_Content_Last"> Address and other contact details can be entered on the <text:span text:style-name="Emphasis">Contact details</text:span> tab.</text:p>
        </text:list-item>
      </text:list>
      <text:h text:style-name="Heading_20_2" text:outline-level="2"><text:bookmark-start text:name="__RefHeading___showing_and_modifying_patients_3"/><text:bookmark-start text:name="showing_and_modifying_patients"/>Showing and modifying patients<text:bookmark-end text:name="__RefHeading___showing_and_modifying_patients_3"/><text:bookmark-end text:name="showing_and_modifying_patients"/></text:h>
      <text:p text:style-name="Text_20_body">Choose <text:span text:style-name="Strong_20_Emphasis">Patient &gt; Show Patients</text:span> , or click the <text:span text:style-name="Emphasis">Show Patients</text:span> button on the navigator.</text:p>
      <text:p text:style-name="Text_20_body"><draw:frame draw:style-name="mediacenter" draw:name="1" text:anchor-type="paragraph" draw:z-index="1" svg:width="21.537083333333cm" style:rel-width="100%" svg:height="7.8316666666667cm" style:rel-height="scale"><draw:image xlink:href="Pictures/4e6675a198f6a4dc63cbcceb844f4efe.png" xlink:type="simple" xlink:show="embed" xlink:actuate="onLoad"/></draw:frame></text:p>
      <text:p text:style-name="Text_20_body">To edit or view a patient’s details, double-click on their name in the list.</text:p>
      <text:h text:style-name="Heading_20_3" text:outline-level="3"><text:bookmark-start text:name="__RefHeading___finding_patients_4"/><text:bookmark-start text:name="finding_patients"/>Finding patients<text:bookmark-end text:name="__RefHeading___finding_patients_4"/><text:bookmark-end text:name="finding_patients"/></text:h>
      <text:p text:style-name="Text_20_body">Click the <text:span text:style-name="Emphasis">Find</text:span> button, and a small window is shown:</text:p>
      <text:p text:style-name="Text_20_body"><draw:frame draw:style-name="mediacenter" draw:name="2" text:anchor-type="paragraph" draw:z-index="2" svg:width="9.4720833333333cm" style:rel-width="100%" svg:height="7.1702083333333cm" style:rel-height="scale"><draw:image xlink:href="Pictures/a3c57b774358ff74268f4896fc5aa6d2.png" xlink:type="simple" xlink:show="embed" xlink:actuate="onLoad"/></draw:frame></text:p>
      <text:p text:style-name="Text_20_body">Type as much of the Last name, First name or Code as you know, and matching patients will be shown.
Note that you can search all patients or restrict your search to only those in the already displayed list (the selection).</text:p>
      <text:h text:style-name="Heading_20_2" text:outline-level="2"><text:bookmark-start text:name="__RefHeading___showing_current_admissions_5"/><text:bookmark-start text:name="showing_current_admissions"/>Showing current admissions<text:bookmark-end text:name="__RefHeading___showing_current_admissions_5"/><text:bookmark-end text:name="showing_current_admissions"/></text:h>
      <text:p text:style-name="Text_20_body">You can also select <text:span text:style-name="Strong_20_Emphasis">Patient &gt; Admitted</text:span> to show a list of currently admitted patients.</text:p>
      <text:p text:style-name="Text_20_body"><draw:frame draw:style-name="mediacenter" draw:name="3" text:anchor-type="paragraph" draw:z-index="3" svg:width="22.912916666667cm" style:rel-width="100%" svg:height="5.794375cm" style:rel-height="scale"><draw:image xlink:href="Pictures/f2089c6ec67348d19f15ce8fcfb26f7b.png" xlink:type="simple" xlink:show="embed" xlink:actuate="onLoad"/></draw:frame></text:p>
      <text:p text:style-name="Text_20_body">Previous topic | Next topic</text:p>
      <text:p text:style-name="Text_20_body">&lt;note&gt;To continue to the next section of the mSupply® user guide click here&lt;/note&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5::17:26</meta:creation-date>
    <dc:creator>Generated</dc:creator>
    <dc:date>2026-09-03T05::17:26</dc:date>
    <dc:language>en-US</dc:language>
    <meta:editing-cycles>1</meta:editing-cycles>
    <meta:editing-duration>PT0S</meta:editing-duration>
    <dc:title>his:patients</dc:title>
  </office:meta>
</office:document-meta>
</file>