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987acfea6518d4b4c323181d302ef5.png"/>
  <manifest:file-entry manifest:media-type="image/png" manifest:full-path="Pictures/ba1f5781bde892005cb0558a650299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coms"/><text:bookmark-start text:name="__RefHeading___coms_integration_1"/><text:bookmark-start text:name="coms_integration"/>23.08. COMS integration<text:bookmark-end text:name="__RefHeading___coms_integration_1"/><text:bookmark-end text:name="coms_integration"/></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nfo coming soon</text:p></table:table-cell></table:table-row></table:table></draw:text-box></draw:frame></text:p>
      <text:p text:style-name="Text_20_body">The COMS is a control tower system, introduced to Nigeria by Chemonics. It controls the movements of stock around many facilities across a few 3PLs (third part logistics providers).</text:p>
      <text:p text:style-name="Text_20_body">The tower gathers report files (in csv format) from all the 3PLs every night. It uses the information provided to decide who gets what stock and when. Stock movements are sent by shipment file (again in csv format) as required.</text:p>
      <text:p text:style-name="Text_20_body">So, there are 2 parts to the interface as far as mSupply is concerned:</text:p>
      <text:list text:style-name="List_20_1" text:continue-numbering="false">
        <text:list-item>
          <text:p text:style-name="List_20_1_Content_First"> Send inventory and buffer files to COMS automatically every night.</text:p>
        </text:list-item>
        <text:list-item>
          <text:p text:style-name="List_20_1_Content_Last"> Process shipment files into supplier invoices and stock transfer customer invoices as appropriate, and send back resulting pick lists.</text:p>
        </text:list-item>
      </text:list>
      <text:p text:style-name="Text_20_body">Detailed design information (for Sustainable Solutions only) is here: https://github.com/sussol/org-issues/issues/21</text:p>
      <text:h text:style-name="Heading_20_2" text:outline-level="2"><text:bookmark-start text:name="__RefHeading___setup_2"/><text:bookmark-start text:name="setup"/>Setup<text:bookmark-end text:name="__RefHeading___setup_2"/><text:bookmark-end text:name="setup"/></text:h>
      <text:p text:style-name="Text_20_body">The setup of the interface is all done through the <text:span text:style-name="Emphasis">COMS interface</text:span> tab of the Preferences (<text:span text:style-name="Emphasis">File &gt; Preferences…</text:span>):</text:p>
      <text:p text:style-name="Text_20_body"><draw:frame draw:style-name="mediacenter" draw:name="0" text:anchor-type="paragraph" draw:z-index="0" svg:width="15.875cm" svg:height="11.690752262443cm"><draw:image xlink:href="Pictures/e4987acfea6518d4b4c323181d302ef5.png" xlink:type="simple" xlink:show="embed" xlink:actuate="onLoad"/></draw:frame></text:p>
      <text:p text:style-name="Text_20_body"><text:span text:style-name="Strong_20_Emphasis">Use the SFTP interface:</text:span> If checked, the interface is turned on and the various schedulers which run it are activated. If unchecked, the interface is turned off and the various schedulers are de-activated. No report files will be created and no shipment files will be processed. The various fields below are only editable if this is checked.</text:p>
      <text:p text:style-name="Text_20_body"><text:span text:style-name="Strong_20_Emphasis">SFTP server settings</text:span>
These are the settings for the remote server to be accessed by SFTP</text:p>
      <text:list text:style-name="List_20_1" text:continue-numbering="false">
        <text:list-item>
          <text:p text:style-name="List_20_1_Content_First"> <text:span text:style-name="Strong_20_Emphasis">URL:</text:span> the URL of the server e.g. https://somewhere.here.com</text:p>
        </text:list-item>
        <text:list-item>
          <text:p text:style-name="List_20_1_Content"> <text:span text:style-name="Strong_20_Emphasis">User name:</text:span> the username to use to login to this server</text:p>
        </text:list-item>
        <text:list-item>
          <text:p text:style-name="List_20_1_Content"> <text:span text:style-name="Strong_20_Emphasis">Password:</text:span> the password to use to login to this server</text:p>
        </text:list-item>
        <text:list-item>
          <text:p text:style-name="List_20_1_Content_Last"> <text:span text:style-name="Strong_20_Emphasis">Test connection button:</text:span> when a <text:span text:style-name="Strong_20_Emphasis">URL</text:span>, <text:span text:style-name="Strong_20_Emphasis">User name</text:span> and <text:span text:style-name="Strong_20_Emphasis">Password</text:span> have been entered, clicking this will use those values to test the connection to the server. Text will appear next to the button to tell you whether the connection is successful or not. If the connection is not successful one or more of the settings above must be changed before mSupply can connect to the COMS server and operate the interface.</text:p>
        </text:list-item>
      </text:list>
      <text:p text:style-name="Text_20_body"><text:span text:style-name="Strong_20_Emphasis">Email settings</text:span>
These tell mSupply where to send errors and information emails. Multiple email addresses can be entered in each field and should be separated with a comma (,).</text:p>
      <text:list text:style-name="List_20_1" text:continue-numbering="false">
        <text:list-item>
          <text:p text:style-name="List_20_1_Content_First"> <text:span text:style-name="Strong_20_Emphasis">Email address for errors:</text:span> the email address to send error information to e.g. someone@somwhere.com</text:p>
        </text:list-item>
        <text:list-item>
          <text:p text:style-name="List_20_1_Content_Last"> <text:span text:style-name="Strong_20_Emphasis">Email address for reports:</text:span> the email address to send information about the inventory file reports to e.g. someone@somwhere.com</text:p>
        </text:list-item>
      </text:list>
      <text:p text:style-name="Text_20_body"><text:span text:style-name="Strong_20_Emphasis">Temporary file download &amp; report generation folder</text:span>
This is the folder on the local server where the locally generated files will be stored before being uploaded to the server described in the <text:span text:style-name="Emphasis">SFTP server settings</text:span> section above. Click on the <text:span text:style-name="Emphasis">Choose</text:span> button to select the folder on the server. Note that mSupply will automatically create OneNetwork/downloads, OneNetwork/inventory/errors, OneNetwork/inventory/transactionFiles and OneNetwork/inventory/inventoryFiles folders inside the folder you choose if they do not already exist.</text:p>
      <text:p text:style-name="Text_20_body"><text:span text:style-name="Strong_20_Emphasis">Schedule settings</text:span> New shipment files are checked for and the inventory and buffer reports files are created and uploaded on schedules, controlled by these settings. The inventory and buffer files are created at the same time but the buffer files have to be uploaded a set period after the inventory files. This is to allow time for the day's inventory files to be processed by the One tower before the buffer files arrive for processing.</text:p>
      <text:list text:style-name="List_20_1" text:continue-numbering="false">
        <text:list-item>
          <text:p text:style-name="List_20_1_Content_First"> <text:span text:style-name="Strong_20_Emphasis">Shipment file check interval:</text:span> the time in minutes between each check on the remote server for shipment files to process</text:p>
        </text:list-item>
        <text:list-item>
          <text:p text:style-name="List_20_1_Content"> <text:span text:style-name="Strong_20_Emphasis">Time to create buffer files:</text:span> the time of day to create the buffer report files</text:p>
        </text:list-item>
        <text:list-item>
          <text:p text:style-name="List_20_1_Content"> <text:span text:style-name="Strong_20_Emphasis">Inventory files check interval:</text:span> the number of minutes between checks to see if inventory and lot files are old enough to upload</text:p>
        </text:list-item>
        <text:list-item>
          <text:p text:style-name="List_20_1_Content_Last"> <text:span text:style-name="Strong_20_Emphasis">Time (from creation) to wait before uploading inventory files:</text:span> the number of minutes old an inventory file must be before uploading it to the remote server.</text:p>
        </text:list-item>
      </text:list>
      <text:p text:style-name="Text_20_body"><text:span text:style-name="Strong_20_Emphasis">Failure retry settings</text:span>
These settings give mSupply details about what to do if there is a failure uploading files to the remote server via SFTP</text:p>
      <text:list text:style-name="List_20_1" text:continue-numbering="false">
        <text:list-item>
          <text:p text:style-name="List_20_1_Content_First"> <text:span text:style-name="Strong_20_Emphasis">Number of times to retry sending:</text:span> the maximum number of times to retry sending a file if it fails</text:p>
        </text:list-item>
        <text:list-item>
          <text:p text:style-name="List_20_1_Content_Last"> <text:span text:style-name="Strong_20_Emphasis">Interval between retries:</text:span> the number of minutes to wait after a failed upload to try again</text:p>
        </text:list-item>
      </text:list>
      <text:p text:style-name="Text_20_body"><text:span text:style-name="Strong_20_Emphasis">COMS site Code/Description and Store code table</text:span>
This table contains the mapping between the Site code used by COMS and the Store code used by mSupply. The One Network code actually refers to 2 stores in mSupply, the main store with a WH00<text:span text:style-name="Emphasis">X</text:span>-<text:span text:style-name="Emphasis">Y</text:span>-AXI-NCC code and its corresponding Malaria store with code <text:span text:style-name="Emphasis">Y</text:span>-AXI-MAL-GF. The link to the malaria store isn't defined in the settings but hard coded using store code pattern matching because it will never change.</text:p>
      <text:p text:style-name="Text_20_body">To edit a mapping double click on it in the table, to add or remove mappings click on the <text:span text:style-name="Emphasis">+</text:span> and <text:span text:style-name="Emphasis">-</text:span> buttons respectively.</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Just as we were going live, another requirement was passed to us to only process shipment file lines that had 'confirmed' status. It requires big changes to make that work so Chemonics wrote a script that takes the files deposited by One in Axios' outbox folder and puts only those that we should process in another folder. mSupply then checks this folder for shipment files to process. At some point we might be asked to incorporate these changes into mSupply.</text:p></table:table-cell></table:table-row></table:table></draw:text-box></draw:frame></text:p>
      <text:h text:style-name="Heading_20_2" text:outline-level="2"><text:bookmark-start text:name="__RefHeading___what_it_does_3"/><text:bookmark-start text:name="what_it_does"/>What it does<text:bookmark-end text:name="__RefHeading___what_it_does_3"/><text:bookmark-end text:name="what_it_does"/></text:h>
      <text:h text:style-name="Heading_20_3" text:outline-level="3"><text:bookmark-start text:name="__RefHeading___shipment_files_4"/><text:bookmark-start text:name="shipment_files"/>Shipment files<text:bookmark-end text:name="__RefHeading___shipment_files_4"/><text:bookmark-end text:name="shipment_files"/></text:h>
      <text:p text:style-name="Text_20_body">These files are retrieved from the remote SFTP server according to the schedule. A single file can contain multiple shipments but the rows for a shipment will always be grouped together. Depending on the identity of the source and destination store, a single shipment will either be turned into a supplier invoice (to receive stock) or a stock transfer customer invoice (to send stock to another store).</text:p>
      <text:p text:style-name="Text_20_body">If the program of a shipment is “global-fund::malaria”, “global-fund::malaria-iccm” or “global-fund::malaria-idp” (these are transaction category <text:span text:style-name="Emphasis">codes</text:span> in mSupply) then the transaction is for the malaria store attached to the corresponding main store (the relationships between main stores and their corresponding malaria stores are stored in the preferences as described above).</text:p>
      <text:p text:style-name="Text_20_body">The shipment ID is stored in the <text:span text:style-name="Strong_20_Emphasis">Their ref</text:span> field of each invoice created.</text:p>
      <text:p text:style-name="Text_20_body">Before being processed, the shipment number of each shipment file is checked against the shipment number stored in the Their ref field of all other customer invoices in all the stores defined in the <text:span text:style-name="Strong_20_Emphasis">One site Code/Description and Store code table</text:span> (described in the preferences above). If the shipment number isn't found in any of these customer invoices then processing can continue as normal. If the shipment number is found the shipment is not processed:</text:p>
      <text:list text:style-name="List_20_1" text:continue-numbering="false">
        <text:list-item>
          <text:p text:style-name="List_20_1_Content_First"> If any shipment in the file is not a duplicate then the shipment file is moved to the successes folder if the shipment processes successfully i.e. it is not rejected because of the duplicates. An email with this body is sent: “Shipments in file <text:span text:style-name="Emphasis">XXX</text:span> are duplicates and have NOT been processed. The duplicate shipment numbers are: <text:span text:style-name="Emphasis">YYY</text:span>. One or more shipments in the file are not duplicates and have been processed normally (but might still fail - a separate email will be sent about the failure if that is the case).” where <text:span text:style-name="Emphasis">XXX</text:span> is the file name and <text:span text:style-name="Emphasis">YYY</text:span> is a comma separated list of the duplicate shipment numbers. A suitable log entry is also made.</text:p>
        </text:list-item>
        <text:list-item>
          <text:p text:style-name="List_20_1_Content_Last"> If all the shipments in a shipment file are duplicates then the file is rejected and an email with this body is sent: “All shipments in file <text:span text:style-name="Emphasis">XXX</text:span> are duplicates so the file has been rejected.”. where <text:span text:style-name="Emphasis">XXX</text:span> is the file name. A log entry is also made. The rejected file is moved to the error folder.</text:p>
        </text:list-item>
      </text:list>
      <text:p text:style-name="Text_20_body">In a similar way, the status of the first line in every shipment (not shipment file 😉) is checked. If it is <text:span text:style-name="Strong_20_Emphasis">confirmed</text:span> then the shipment <text:span text:style-name="Strong_20_Emphasis">is processed</text:span>. If the status is <text:span text:style-name="Strong_20_Emphasis">not confirmed</text:span> then the shipment is <text:span text:style-name="Strong_20_Emphasis">not processed</text:span>:</text:p>
      <text:list text:style-name="List_20_1" text:continue-numbering="false">
        <text:list-item>
          <text:p text:style-name="List_20_1_Content_First"> If one or more of the shipments in a file (but not all) are not confirmed then an error email with this body is sent: “Shipments in file <text:span text:style-name="Emphasis">XXX</text:span> are not confirmed and have not been processed. The non-confirmed shipments are <text:span text:style-name="Emphasis">YYY</text:span>. One or more shipments in the file are confirmed and have been processed normally (but might still fail - a separate email will be sent about the failure if that is the case).” where <text:span text:style-name="Emphasis">XXX</text:span> is the file name and <text:span text:style-name="Emphasis">YYY</text:span> is a comma separated list of the non-confirmed shipment numbers. A suitable log entry is also made. If any shipment in the file is confirmed then the shipment file is moved to the successes folder if the shipment processes successfully i.e. it is not rejected because of the non-confirmed status of one or more of the shipments.</text:p>
        </text:list-item>
        <text:list-item>
          <text:p text:style-name="List_20_1_Content_Last"> If all the shipments in a shipment file are non-confirmed then the file is rejected and an email with this body is sent: “None of the shipments in file <text:span text:style-name="Emphasis">XXX</text:span> are confirmed so the file has been rejected.” where <text:span text:style-name="Emphasis">XXX</text:span> is the file name. A log entry is also made. The rejected file is moved to the error folder.</text:p>
        </text:list-item>
      </text:list>
      <text:p text:style-name="Text_20_body">After these checks, shipment files are validated before processing for valid item codes, unrecognised transaction category codes etc. If a shipment file fails validation then the whole file is rejected, an email is sent and the file is moved to the <text:span text:style-name="Emphasis">results &gt; axioserror</text:span> folder.</text:p>
      <text:h text:style-name="Heading_20_3" text:outline-level="3"><text:bookmark-start text:name="__RefHeading___pick_lists_5"/><text:bookmark-start text:name="pick_lists"/>Pick lists<text:bookmark-end text:name="__RefHeading___pick_lists_5"/><text:bookmark-end text:name="pick_lists"/></text:h>
      <text:p text:style-name="Text_20_body">On finalisation of a customer invoice (carried out on one of the satellites), a pick list file needs to be created on the server. To do this, on customer invoice finalisation a sync message (type 'axiosRequestFilesCreate') is sent to the server. That message is processed by the sync queue and turned into a pick list file which is stored locally to await upload to the remote SFTP server according to the schedule.</text:p>
      <text:h text:style-name="Heading_20_4" text:outline-level="4"><text:bookmark-start text:name="__RefHeading___pick_list_detail_6"/><text:bookmark-start text:name="pick_list_detail"/>Pick list detail<text:bookmark-end text:name="__RefHeading___pick_list_detail_6"/><text:bookmark-end text:name="pick_list_detail"/></text:h>
      <text:list text:style-name="List_20_1" text:continue-numbering="false">
        <text:list-item>
          <text:p text:style-name="LastListParagraph_List_20_1_Content_First"> <text:span text:style-name="Strong_20_Emphasis">Program column:</text:span> Populated with the transaction category code of the supplier invoice (or inventory adjustment) the stock in the pick list line arrived on (empty if the supplier invoice or inventory adjustment does not have a transaction category assigned).</text:p>
        </text:list-item>
      </text:list>
      <text:h text:style-name="Heading_20_3" text:outline-level="3"><text:bookmark-start text:name="__RefHeading___automatically_sending_inventory_and_buffer_files_7"/><text:bookmark-start text:name="automatically_sending_inventory_and_buffer_files"/>Automatically sending inventory and buffer files<text:bookmark-end text:name="__RefHeading___automatically_sending_inventory_and_buffer_files_7"/><text:bookmark-end text:name="automatically_sending_inventory_and_buffer_files"/></text:h>
      <text:p text:style-name="Text_20_body">There are 4 types of files that are sent automatically once a day at the time set in the preferences. They are:</text:p>
      <text:p text:style-name="Text_20_body">1. Lot file (filename Axios.Lotddmmyyyy.csv.ready)
Contains a line for each unique batch in stock in the site (main store plus secondary store).</text:p>
      <text:p text:style-name="Text_20_body">2. Inventory file (filename )</text:p>
      <text:p text:style-name="Text_20_body">3. Buffer file (filename )</text:p>
      <text:p text:style-name="Text_20_body">4. BOH file (filename )</text:p>
      <text:h text:style-name="Heading_20_2" text:outline-level="2"><text:bookmark-start text:name="__RefHeading___filenames_8"/><text:bookmark-start text:name="filenames"/>Filenames<text:bookmark-end text:name="__RefHeading___filenames_8"/><text:bookmark-end text:name="filenames"/></text:h>
      <text:h text:style-name="Heading_20_3" text:outline-level="3"><text:bookmark-start text:name="__RefHeading___pick_lists_9"/><text:bookmark-start text:name="pick_lists1"/>Pick lists<text:bookmark-end text:name="__RefHeading___pick_lists_9"/><text:bookmark-end text:name="pick_lists1"/></text:h>
      <text:p text:style-name="Text_20_body">The pick list files generated by mSupply have the filename format:</text:p>
      <text:p text:style-name="Preformatted_20_Text">Axios.PickList//ddmmyyyyhhmmss//ONE-S-//shipment Id//-//random number//.csv.ready</text:p>
      <text:p text:style-name="Text_20_body">where:</text:p>
      <text:list text:style-name="List_20_1" text:continue-numbering="false">
        <text:list-item>
          <text:p text:style-name="List_20_1_Content_First"> <text:span text:style-name="Emphasis">ddmmyyyyhhmmss</text:span> is the date and time the file was created</text:p>
        </text:list-item>
        <text:list-item>
          <text:p text:style-name="List_20_1_Content"> <text:span text:style-name="Emphasis">shipment Id</text:span> is the ID of the shipment sent from the One Network that this pick list belongs to</text:p>
        </text:list-item>
        <text:list-item>
          <text:p text:style-name="List_20_1_Content_Last"> <text:span text:style-name="Emphasis">random number</text:span> is a 5 digit random number</text:p>
        </text:list-item>
      </text:list>
      <text:p text:style-name="Text_20_body">An example is:</text:p>
      <text:p text:style-name="Preformatted_20_Text">Axios.PickList26072019155745ONE-S-15049-30604.csv.ready</text:p>
      <text:h text:style-name="Heading_20_2" text:outline-level="2"><text:bookmark-start text:name="__RefHeading___process_flow_diagram_10"/><text:bookmark-start text:name="process_flow_diagram"/>Process flow diagram<text:bookmark-end text:name="__RefHeading___process_flow_diagram_10"/><text:bookmark-end text:name="process_flow_diagram"/></text:h>
      <text:p text:style-name="Text_20_body"><draw:frame draw:style-name="mediacenter" draw:name="1" text:anchor-type="paragraph" draw:z-index="1" svg:width="26.458333333333cm" style:rel-width="100%" svg:height="20.419370229008cm" style:rel-height="scale"><draw:image xlink:href="Pictures/ba1f5781bde892005cb0558a65029927.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3.07. NHLMIS integration</text:span> | | Next: <text:span text:style-name="Strong_20_Emphasis">23.09. HL7 and Tamanu/Patis Plus integration</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2::09:59</meta:creation-date>
    <dc:creator>Generated</dc:creator>
    <dc:date>2026-09-09T12::09:59</dc:date>
    <dc:language>en-US</dc:language>
    <meta:editing-cycles>1</meta:editing-cycles>
    <meta:editing-duration>PT0S</meta:editing-duration>
    <dc:title>integration:coms</dc:title>
  </office:meta>
</office:document-meta>
</file>