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cf9a5901bf31c38c158459d9a1001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gration:ivedix"/><text:bookmark-start text:name="__RefHeading___ivedix_integration_1"/><text:bookmark-start text:name="ivedix_integration"/>23.09. iVEDiX integration<text:bookmark-end text:name="__RefHeading___ivedix_integration_1"/><text:bookmark-end text:name="ivedix_integration"/></text:h>
      <text:p text:style-name="Text_20_body">mSupply has an interface with the iVEDiX reporting API. The interface allows the automatic sending of batch and transaction informaiton to the iVEDiX reporting platform.</text:p>
      <text:p text:style-name="Text_20_body">The preferences that define how this interface works are managed on the <text:span text:style-name="Emphasis">iVEDiX</text:span> tab of the <text:span text:style-name="Emphasis">File &gt; Preferences</text:span> menu. The tab looks like this:</text:p>
      <text:p text:style-name="Text_20_body"><draw:frame draw:style-name="mediacenter" draw:name="0" text:anchor-type="paragraph" draw:z-index="0" svg:width="17.197916666667cm" style:rel-width="100%" svg:height="12.564687975647cm" style:rel-height="scale"><draw:image xlink:href="Pictures/48cf9a5901bf31c38c158459d9a10017.png" xlink:type="simple" xlink:show="embed" xlink:actuate="onLoad"/></draw:frame></text:p>
      <text:list text:style-name="List_20_1" text:continue-numbering="false">
        <text:list-item>
          <text:p text:style-name="List_20_1_Content_First"> <text:span text:style-name="Strong_20_Emphasis">Send information to iVEDiX checkbox:</text:span> If this is checked then mSupply will automatically send information about transactions and new batches to the iVEDiX platform. If it is unchecked then no information is sent to iVEDiX.</text:p>
        </text:list-item>
        <text:list-item>
          <text:p text:style-name="List_20_1_Content"> <text:span text:style-name="Strong_20_Emphasis">iVEDiX API URL:</text:span> The URL of the iVEDiX API to send information to.</text:p>
        </text:list-item>
        <text:list-item>
          <text:p text:style-name="List_20_1_Content"> <text:span text:style-name="Strong_20_Emphasis">iVEDiX API key:</text:span> The authentication key to be sent to authorise communictaion with the API.</text:p>
        </text:list-item>
        <text:list-item>
          <text:p text:style-name="List_20_1_Content"> <text:span text:style-name="Strong_20_Emphasis">Interval between retries:</text:span> The number of minutes to wait between attempts to resend information that fails to reach the iVEDiX API for any reason. </text:p>
        </text:list-item>
        <text:list-item>
          <text:p text:style-name="List_20_1_Content"> <text:span text:style-name="Strong_20_Emphasis">Send now button:</text:span> If this is clicked, all information waiting in the failed queue to be sent to the iVEDiX API is sent immediately.</text:p>
        </text:list-item>
        <text:list-item>
          <text:p text:style-name="List_20_1_Content"> <text:span text:style-name="Strong_20_Emphasis">Number of times to retry sending:</text:span> The maximum number of times to retry sending information to iVEDiX. Once a piece of information has failed to be sent this number of times, the failure becomes permanent: it is removed from the send queue and the final failure is logged.</text:p>
        </text:list-item>
        <text:list-item>
          <text:p text:style-name="List_20_1_Content_Last"> <text:span text:style-name="Strong_20_Emphasis">Send errors to this email address:</text:span> All errors sending information to the iVEDiX platform are sent to this email address.</text:p>
        </text:list-item>
      </text:list>
      <text:h text:style-name="Heading_20_2" text:outline-level="2"><text:bookmark-start text:name="__RefHeading___what_it_does_2"/><text:bookmark-start text:name="what_it_does"/>What it does<text:bookmark-end text:name="__RefHeading___what_it_does_2"/><text:bookmark-end text:name="what_it_does"/></text:h>
      <text:h text:style-name="Heading_20_3" text:outline-level="3"><text:bookmark-start text:name="__RefHeading___sending_batches_3"/><text:bookmark-start text:name="sending_batches"/>Sending batches<text:bookmark-end text:name="__RefHeading___sending_batches_3"/><text:bookmark-end text:name="sending_batches"/></text:h>
      <text:p text:style-name="Text_20_body">.</text:p>
      <text:h text:style-name="Heading_20_3" text:outline-level="3"><text:bookmark-start text:name="__RefHeading___sending_transactions_4"/><text:bookmark-start text:name="sending_transactions"/>Sending transactions<text:bookmark-end text:name="__RefHeading___sending_transactions_4"/><text:bookmark-end text:name="sending_transactions"/></text:h>
      <text:p text:style-name="Text_20_body">.</text:p>
      <text:h text:style-name="Heading_20_2" text:outline-level="2"><text:bookmark-start text:name="__RefHeading___errors_5"/><text:bookmark-start text:name="errors"/>Errors<text:bookmark-end text:name="__RefHeading___errors_5"/><text:bookmark-end text:name="errors"/></text:h>
      <text:p text:style-name="Text_20_body">If errors are encountered during either of the sending processes then the information to be sent is entered into a queue. All pices of information (batches or transactions) in that queu are attempted to be resent after the number of minutes stored in the <text:span text:style-name="Strong_20_Emphasis">Interval between retries</text:span> field. When a piece of informaiton is successfully sent it is removed from the queue. If a piece of information is not sent successfully after the number of retries in the <text:span text:style-name="Strong_20_Emphasis">Number of times to retry sending</text:span> field then it is removed from the queue, the final failure is logged (see the 25.19. The system log page for details on how to view the log) and an email giving details of the error is sent to the email address stored in the <text:span text:style-name="Strong_20_Emphasis">Send errors ro this email address</text:span> field. </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3.09. HL7 and Tamanu/Patis Plus integration</text:span> | | Next: <text:span text:style-name="Strong_20_Emphasis">24. Data Tables and Fiel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12::52:46</meta:creation-date>
    <dc:creator>Generated</dc:creator>
    <dc:date>2026-09-09T12::52:46</dc:date>
    <dc:language>en-US</dc:language>
    <meta:editing-cycles>1</meta:editing-cycles>
    <meta:editing-duration>PT0S</meta:editing-duration>
    <dc:title>integration:ivedix</dc:title>
  </office:meta>
</office:document-meta>
</file>