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80c4b66d78666b49abff991cf16603.png"/>
  <manifest:file-entry manifest:media-type="image/png" manifest:full-path="Pictures/24eaa39f7918907c1b3ac89d544f9310.png"/>
  <manifest:file-entry manifest:media-type="image/png" manifest:full-path="Pictures/cc8e31b4f100f3778a71c89c00f0e0a3.png"/>
  <manifest:file-entry manifest:media-type="image/png" manifest:full-path="Pictures/215dfadae7764d8f1221eb18a5bf9500.png"/>
  <manifest:file-entry manifest:media-type="image/png" manifest:full-path="Pictures/9a8df82cd4d489642531046a0130edb9.png"/>
  <manifest:file-entry manifest:media-type="image/png" manifest:full-path="Pictures/0c2f884edfa97f630949b28ad88a4bb4.png"/>
  <manifest:file-entry manifest:media-type="image/png" manifest:full-path="Pictures/dd6fcb7b3b6b7c2e793a4b04743aef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nhlmis"/><text:bookmark-start text:name="__RefHeading___nhlmis_integration_1"/><text:bookmark-start text:name="nhlmis_integration"/>23.07. NHLMIS integration<text:bookmark-end text:name="__RefHeading___nhlmis_integration_1"/><text:bookmark-end text:name="nhlmis_integrati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Before you turn on the NHLMIS integration two important setup steps must be taken:</text:p><text:list text:style-name="Numbering_20_1" text:continue-numbering="false"><text:list-item><text:p text:style-name="Numbering_20_1_Content_First"> All store, item, customer and supplier codes must match those used in NHLMIS. If this step is not taken;</text:p><text:list text:style-name="Numbering_20_1"><text:list-item><text:p text:style-name="Numbering_20_1_Content"> stock data you send will be rejected by NHLMIS because the items the stock belongs to will not be recognised</text:p></text:list-item><text:list-item><text:p text:style-name="Numbering_20_1_Content"> requisitions (orders) you receive from NHLMIS will not be added because the customer or items are not recognised by mSupply</text:p></text:list-item></text:list></text:list-item><text:list-item><text:p text:style-name="Numbering_20_1_Content_Last"> NHLMIS must be configured so that the API key relates to the correct stores in your mSupply installation.</text:p></text:list-item></text:list></table:table-cell></table:table-row></table:table></draw:text-box></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Currently, there is no functionality to show the program a particular order is for or to force the selection of stock that belongs to the correct program. This might be added in a future upgrade. </text:p></table:table-cell></table:table-row></table:table></draw:text-box></draw:frame></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The NHLMIS API detail is here: http://field-api-docs.s3-website.eu-central-1.amazonaws.com/</text:p></table:table-cell></table:table-row></table:table></draw:text-box></draw:frame></text:p>
      <text:p text:style-name="Text_20_body">mSupply has an interface with the Nigeria Health Logistics Information System. The interface allows the automatic sending of current stock and pulling of orders from NHLMIS.</text:p>
      <text:p text:style-name="Text_20_body">The preferences that define how this interface works are managed on the <text:span text:style-name="Emphasis">NHLMIS</text:span> and <text:span text:style-name="Emphasis">NHLMIS 2</text:span> tabs of the <text:span text:style-name="Emphasis">File &gt; Preferences</text:span> menu. The tabs looks like this:</text:p>
      <text:p text:style-name="Text_20_body"><draw:frame draw:style-name="mediacenter" draw:name="0" text:anchor-type="paragraph" draw:z-index="0" svg:width="17.197916666667cm" style:rel-width="100%" svg:height="11.31493491068cm" style:rel-height="scale"><draw:image xlink:href="Pictures/7080c4b66d78666b49abff991cf16603.png" xlink:type="simple" xlink:show="embed" xlink:actuate="onLoad"/></draw:frame></text:p>
      <text:p text:style-name="Text_20_body"><text:span text:style-name="Strong_20_Emphasis">General preferences</text:span></text:p>
      <text:list text:style-name="List_20_1" text:continue-numbering="false">
        <text:list-item>
          <text:p text:style-name="List_20_1_Content_First"> <text:span text:style-name="Strong_20_Emphasis">Server URL:</text:span> The URL of the NHLMIS interface. Enter everything without the resource to be called and the final “/” e.g. <text:span text:style-name="Source_20_Text">https://dev.api.nscip.field.supply/v1</text:span> (this is actually the URL of the NHLMIS test server).</text:p>
        </text:list-item>
        <text:list-item>
          <text:p text:style-name="List_20_1_Content"> <text:span text:style-name="Strong_20_Emphasis">API key:</text:span> The authentication key for your organisation. This will be provided by the NHLMIS team.</text:p>
        </text:list-item>
        <text:list-item>
          <text:p text:style-name="List_20_1_Content"> <text:span text:style-name="Strong_20_Emphasis">Error email:</text:span> The email address for error emails to be sent to. Separate multiple email addresses with a semicolon (<text:span text:style-name="Source_20_Text">;</text:span>) if you want error emails to be sent to multiple addresses.</text:p>
        </text:list-item>
        <text:list-item>
          <text:p text:style-name="List_20_1_Content_Last"> <text:span text:style-name="Strong_20_Emphasis">Stores to send stock and receive requisitions for table:</text:span> This table contains a row for every store in the datafile. Check the checkbox in the <text:span text:style-name="Emphasis">Send stock &amp; Fetch requisitions</text:span> column (by clicking on it) for each store you want to send stock to and fetch requisitions for in the NHLMIS interface.</text:p>
        </text:list-item>
      </text:list>
      <text:p text:style-name="Text_20_body"><text:span text:style-name="Strong_20_Emphasis">Send stock preferences</text:span></text:p>
      <text:list text:style-name="List_20_1" text:continue-numbering="false">
        <text:list-item>
          <text:p text:style-name="List_20_1_Content_First"> <text:span text:style-name="Strong_20_Emphasis">Send current stock to NHLMIS checkbox:</text:span> If this is checked then mSupply will automatically send the current stock stock in each of the stores selected in the <text:span text:style-name="Strong_20_Emphasis">Stores to send stock and receive requisitions for</text:span> table. If it is unchecked then no current stock is sent to NHLMIS.</text:p>
        </text:list-item>
        <text:list-item>
          <text:p text:style-name="List_20_1_Content"> <text:span text:style-name="Strong_20_Emphasis">No. of days between sends:</text:span> The number of days to leave between each send of stock. If set to 0 then current stock is not sent to NHLMIS.</text:p>
        </text:list-item>
        <text:list-item>
          <text:p text:style-name="List_20_1_Content"> <text:span text:style-name="Strong_20_Emphasis">Time to send:</text:span> The time of day to send the stock. Enter the value in 12 hour clock format and select whether it is AM or PM in the drop down list.</text:p>
        </text:list-item>
        <text:list-item>
          <text:p text:style-name="List_20_1_Content"> <text:span text:style-name="Strong_20_Emphasis">Manufacturer to use if none:</text:span> By default, if the stock doesn't have a manufacturer set in mSupply then it is sent to NHLMIS with a blank manufacturer. If you enter something in this field then, if a line of stock has no manufacturer set, then the contents of this field are sent in the manufacturer field. Of course, if a line of stock does have a manufacturer set then it is sent with the name of that manufacturer, regardless of what is entered in this field. </text:p>
        </text:list-item>
        <text:list-item>
          <text:p text:style-name="List_20_1_Content_Last"> <text:span text:style-name="Strong_20_Emphasis">Send now button:</text:span> If this is clicked, the current stock in the stores selected in the <text:span text:style-name="Strong_20_Emphasis">Stores to send stock and receive requisitions for</text:span> table will be sent to NHLMIS immediately. This will be an “extra” send and does not affect the automatic send defined by the <text:span text:style-name="Strong_20_Emphasis">No. of days between sends</text:span> and <text:span text:style-name="Strong_20_Emphasis">Time to send</text:span> fields.</text:p>
        </text:list-item>
      </text:list>
      <text:p text:style-name="Text_20_body"><text:span text:style-name="Strong_20_Emphasis">Fetch requisitions preferences</text:span></text:p>
      <text:list text:style-name="List_20_1" text:continue-numbering="false">
        <text:list-item>
          <text:p text:style-name="List_20_1_Content_First"> <text:span text:style-name="Strong_20_Emphasis">Fetch requisitions from NHLMIS checkbox:</text:span> If checked then mSupply will fetch all outstanding requisitions (NHLMIS orders) from NHLMIS. The stores they are received for depends on settings in NHLMIS (this is tied to the API key which identifies who is requesting the requisitions/orders).</text:p>
        </text:list-item>
        <text:list-item>
          <text:p text:style-name="List_20_1_Content"> <text:span text:style-name="Strong_20_Emphasis">No. of minutes between fetches:</text:span> The number of minutes to leave between fetching requisitions from NHLMIS</text:p>
        </text:list-item>
        <text:list-item>
          <text:p text:style-name="List_20_1_Content"> <text:span text:style-name="Strong_20_Emphasis">Set “since” marker“ to drop down list:</text:span> Will contain the date and time that up to 5 previous “since” markers were received from NHLMIS. Selecting one of these will reset the current “since” marker to the one selected and therefore cause mSupply to ask for requisitions ready since that date and time. Useful if you need to force the re-fetching of many previously fetched requisitions because of errors.</text:p>
        </text:list-item>
        <text:list-item>
          <text:p text:style-name="List_20_1_Content_Last"> <text:span text:style-name="Strong_20_Emphasis">Order ID text box and Fetch now button:</text:span> These are used to fetch a single order. Enter the NHLMIS order ID in the <text:span text:style-name="Strong_20_Emphasis">Order ID</text:span> text box and click on the <text:span text:style-name="Strong_20_Emphasis">Fetch now</text:span> button to fetch it immediately form NHLMIS. A progress indicator will show how the fetch is progressing.</text:p>
        </text:list-item>
      </text:list>
      <text:p text:style-name="Text_20_body"><draw:frame draw:style-name="mediacenter" draw:name="1" text:anchor-type="paragraph" draw:z-index="1" svg:width="17.197916666667cm" style:rel-width="100%" svg:height="12.536066818527cm" style:rel-height="scale"><draw:image xlink:href="Pictures/24eaa39f7918907c1b3ac89d544f9310.png" xlink:type="simple" xlink:show="embed" xlink:actuate="onLoad"/></draw:frame></text:p>
      <text:p text:style-name="Text_20_body"><text:span text:style-name="Strong_20_Emphasis">Send shipments preferences</text:span></text:p>
      <text:list text:style-name="List_20_1" text:continue-numbering="false">
        <text:list-item>
          <text:p text:style-name="List_20_1_Content_First"> <text:span text:style-name="Strong_20_Emphasis">Send shipments checkbox:</text:span> If this is checked then mSupply will send shipments to NHLMIS. If it is unchecked then no shipments will be sent.</text:p>
        </text:list-item>
        <text:list-item>
          <text:p text:style-name="List_20_1_Content"> <text:span text:style-name="Strong_20_Emphasis">No. times to retry sends:</text:span> The maximum number of times to try resending shipments that failed to reach NHLMIS. </text:p>
        </text:list-item>
        <text:list-item>
          <text:p text:style-name="List_20_1_Content_Last"> <text:span text:style-name="Strong_20_Emphasis">Minutes between retries:</text:span> The number of minutes to leave between attempting to resend shipments that failed to reach NHLMIS.</text:p>
        </text:list-item>
      </text:list>
      <text:p text:style-name="Text_20_body"><text:span text:style-name="Strong_20_Emphasis">Synchronise items preferences</text:span></text:p>
      <text:list text:style-name="List_20_1" text:continue-numbering="false">
        <text:list-item>
          <text:p text:style-name="List_20_1_Content_First"> <text:span text:style-name="Strong_20_Emphasis">Get new items checkbox:</text:span> If this is checked, then mSupply will periodically check NHLMIS for new items.</text:p>
        </text:list-item>
        <text:list-item>
          <text:p text:style-name="List_20_1_Content"> <text:span text:style-name="Strong_20_Emphasis">No. days between requests:</text:span> The number of days to leave between checking NHLMIS for new items.</text:p>
        </text:list-item>
        <text:list-item>
          <text:p text:style-name="List_20_1_Content"> <text:span text:style-name="Strong_20_Emphasis">Time to send:</text:span> The time of day to check for new items in hh:mm format. Use the AM/PM selector to select AM or PM.</text:p>
        </text:list-item>
        <text:list-item>
          <text:p text:style-name="List_20_1_Content_Last"> <text:span text:style-name="Strong_20_Emphasis">Get now button:</text:span> When clicked makes mSupply check NHLMIS for new items immediately.</text:p>
        </text:list-item>
      </text:list>
      <text:p text:style-name="Text_20_body"><text:span text:style-name="Strong_20_Emphasis">Synchronise customers preferences</text:span></text:p>
      <text:list text:style-name="List_20_1" text:continue-numbering="false">
        <text:list-item>
          <text:p text:style-name="List_20_1_Content_First"> <text:span text:style-name="Strong_20_Emphasis">Get new items checkbox:</text:span> If this is checked, then mSupply will periodically check NHLMIS for new customers.</text:p>
        </text:list-item>
        <text:list-item>
          <text:p text:style-name="List_20_1_Content"> <text:span text:style-name="Strong_20_Emphasis">No. days between requests:</text:span> The number of days to leave between checking NHLMIS for new customers.</text:p>
        </text:list-item>
        <text:list-item>
          <text:p text:style-name="List_20_1_Content"> <text:span text:style-name="Strong_20_Emphasis">Time to send:</text:span> The time of day to check for new customers in hh:mm format. Use the AM/PM selector to select AM or PM.</text:p>
        </text:list-item>
        <text:list-item>
          <text:p text:style-name="List_20_1_Content_Last"> <text:span text:style-name="Strong_20_Emphasis">Get now button:</text:span> When clicked makes mSupply check NHLMIS for new customers immediately.</text:p>
        </text:list-item>
      </text:list>
      <text:p text:style-name="Text_20_body">Click on the <text:span text:style-name="Strong_20_Emphasis">OK</text:span> button to save any settings you have changed; changes will not be put into effect until they are saved by clicking this button</text:p>
      <text:h text:style-name="Heading_20_3" text:outline-level="3"><text:bookmark-start text:name="__RefHeading___other_setup_2"/><text:bookmark-start text:name="other_setup"/>Other setup<text:bookmark-end text:name="__RefHeading___other_setup_2"/><text:bookmark-end text:name="other_setup"/></text:h>
      <text:list text:style-name="List_20_1" text:continue-numbering="false">
        <text:list-item>
          <text:p text:style-name="List_20_1_Content_First"> <text:span text:style-name="Strong_20_Emphasis">Store codes:</text:span> the codes of stores in mSupply must be given the same codes that they have in NHLMIS (warehouse identifiers in NHLMIS).</text:p>
        </text:list-item>
        <text:list-item>
          <text:p text:style-name="List_20_1_Content"> <text:span text:style-name="Strong_20_Emphasis">Stock:</text:span> Any stock in a store that needs to be sent to NHLMIS must be assigned a program and donor and must belong to an item with a code that is recognised by NHLMIS. The program is set using the <text:span text:style-name="Strong_20_Emphasis">Program</text:span> drop down list that appears on a supplier invoice line add/edit or stock line edit window when the <text:span text:style-name="Strong_20_Emphasis">Send stock</text:span> checkbox is checked. It is populated with the names of master lists that have an “NHLMISProgram:<text:span text:style-name="Emphasis">program name</text:span>” tag. The program is NOT assigned using custom stock field 5 (commonly used in other installations).</text:p>
        </text:list-item>
        <text:list-item>
          <text:p text:style-name="List_20_1_Content"> <text:span text:style-name="Strong_20_Emphasis">Master lists:</text:span> master lists should be created for each NHLMIS program (with a tag in the format “NHLMISProgram:<text:span text:style-name="Emphasis">program name</text:span>”), assigned to the stores that will use them and then the preference to control item visibility by item master list turned on. <text:span text:style-name="Strong_20_Emphasis">NOTE:</text:span> this will mean a lot of configuration work when the interface first goes live!</text:p>
        </text:list-item>
        <text:list-item>
          <text:p text:style-name="List_20_1_Content"> <text:span text:style-name="Strong_20_Emphasis">Donors:</text:span> make sure all donors representing NHLMIS funders are created and visible in all stores selected in the <text:span text:style-name="Strong_20_Emphasis">Stores to send stock and receive requisitions for</text:span> table in the <text:span text:style-name="Emphasis">File &gt; Preferences &gt; NHLMIS</text:span> tab as described above. The code of the donor must match the funder name in NHLMIS. e.g. <text:span text:style-name="Source_20_Text">funder:pepfar</text:span> must be a donor with its code set to <text:span text:style-name="Source_20_Text">pepfar</text:span> in mSupply.</text:p>
        </text:list-item>
        <text:list-item>
          <text:p text:style-name="List_20_1_Content"> <text:span text:style-name="Strong_20_Emphasis">Item properties</text:span>: add a property with the type <text:span text:style-name="Source_20_Text">NHLMISChild</text:span> and any value (not an item code) to any item. See the  page 4.01.15. Items - Reporting tab for details on how to do this.</text:p>
        </text:list-item>
        <text:list-item>
          <text:p text:style-name="List_20_1_Content_Last"> <text:span text:style-name="Strong_20_Emphasis">Users</text:span>: add a user with the name “NHLMIS Interface”. Make it active but give it no permissions (except being able to login to the dashboard) and do not allow it to login to any stores. mSupply will set this user as the creator of transactions generated by the interface. </text:p>
        </text:list-item>
      </text:list>
      <text:h text:style-name="Heading_20_2" text:outline-level="2"><text:bookmark-start text:name="__RefHeading___what_it_does_3"/><text:bookmark-start text:name="what_it_does"/>What it does<text:bookmark-end text:name="__RefHeading___what_it_does_3"/><text:bookmark-end text:name="what_it_does"/></text:h>
      <text:h text:style-name="Heading_20_3" text:outline-level="3"><text:bookmark-start text:name="__RefHeading___sending_stock_4"/><text:bookmark-start text:name="sending_stock"/>Sending stock<text:bookmark-end text:name="__RefHeading___sending_stock_4"/><text:bookmark-end text:name="sending_stock"/></text:h>
      <text:p text:style-name="Text_20_body">The current stock in each store selected in the <text:span text:style-name="Strong_20_Emphasis">Stores to send stock and receive requisitions for</text:span> table is sent to NHLMIS automatically on the schedule defined by the <text:span text:style-name="Strong_20_Emphasis">No. of days between sends</text:span> and <text:span text:style-name="Strong_20_Emphasis">Time to send</text:span> field.</text:p>
      <text:p text:style-name="Text_20_body">Each time a send is made the following is done in this order, one store at a time:</text:p>
      <text:list text:style-name="Numbering_20_1" text:continue-numbering="false">
        <text:list-item>
          <text:p text:style-name="Numbering_20_1_Content_First"> all the batches in stock (i.e. where available stock is more than 0) that have a program and donor assigned (any other stocklines are ignored) are sent to NHLMIS by calling the <text:span text:style-name="Source_20_Text">/batches</text:span> endpoint. If all successful then proceed to the next step. If not all are successful then record error and stop.</text:p>
        </text:list-item>
        <text:list-item>
          <text:p text:style-name="Numbering_20_1_Content"> all current stock lines (i.e. where available stock is more than 0 and program and donor have been set) are sent to NHLMIS by calling the <text:span text:style-name="Source_20_Text">/stock-counts</text:span> endpoint.</text:p>
          <text:list text:style-name="Numbering_20_1">
            <text:list-item>
              <text:p text:style-name="Numbering_20_1_Content"> Some items have an NHLMISChild property with values in the format ”<text:span text:style-name="Emphasis">code</text:span>,pack_XXX“ where <text:span text:style-name="Emphasis">code</text:span> is the item's code and XXX is the pack size. If the item of any stock line has an NHLMISChild property AND the line is not using the item's default pack size then the code of the item sent to NHLMIS for this line is replaced with the item code in the NHLMISChild property that has the matching pack size value (XXX in the example above). If there is no matching pack size value then no item code replacement is made.</text:p>
            </text:list-item>
          </text:list>
        </text:list-item>
        <text:list-item>
          <text:p text:style-name="Numbering_20_1_Content_Last"> The success or failure of each send for each store is logged.</text:p>
        </text:list-item>
      </text:list>
      <text:h text:style-name="Heading_20_3" text:outline-level="3"><text:bookmark-start text:name="__RefHeading___fetching_orders_requisitions_5"/><text:bookmark-start text:name="fetching_orders_requisitions"/>Fetching orders (requisitions)<text:bookmark-end text:name="__RefHeading___fetching_orders_requisitions_5"/><text:bookmark-end text:name="fetching_orders_requisitions"/></text:h>
      <text:p text:style-name="Text_20_body">All the outstanding orders (which become requisitions in mSupply) for this mSupply installation which have become outstanding since the last “since marker” are automatically fetched from NHLMIS on a schedule defined by the <text:span text:style-name="Strong_20_Emphasis">No. of minutes between fetches</text:span> field. This is done by making a GET call to the <text:span text:style-name="Source_20_Text">/orders</text:span> endpoint.</text:p>
      <text:p text:style-name="Text_20_body">These calls are all made using <text:span text:style-name="Source_20_Text">genericParent=True</text:span> which means that all items in the NHLMIS response will be replaced with their generic parent items (by NHLMIS). The quantities requested for each item in the order are multiplied by their default pack size to get the number of units for the requisition line.</text:p>
      <text:p text:style-name="Text_20_body">If there are more than 50 outstanding orders then mSupply will automatically ask NHLMIS to send the next 50 until all outstanding orders have been retrieved.</text:p>
      <text:p text:style-name="Text_20_body">Each time orders are successfully retrieved, the “since” marker that mSupply uses for the request is updated with the value returned by NHLMIS. And if the “since” marker is for a different day to the last since marker stored, it is added to the  <text:span text:style-name="Strong_20_Emphasis">Set “since” marker” to</text:span> drop down list (only the 5 most recent markers are stored in this drop down list - if there are already 5 then the oldest is replaced with the new one).</text:p>
      <text:p text:style-name="Text_20_body">Each order received from NHLMIS is saved as a requisition in the appropriate store in mSupply. The NHLMIS order ID is stored in the <text:span text:style-name="Strong_20_Emphasis">Their ref</text:span> field of each requisition.</text:p>
      <text:p text:style-name="Text_20_body">Any orders that have already been received from NHLMIS and saved in mSupply are not saved again, they are ignored.</text:p>
      <text:h text:style-name="Heading_20_4" text:outline-level="4"><text:bookmark-start text:name="__RefHeading___fetching_a_single_order_requisition_6"/><text:bookmark-start text:name="fetching_a_single_order_requisition"/>Fetching a single order (requisition)<text:bookmark-end text:name="__RefHeading___fetching_a_single_order_requisition_6"/><text:bookmark-end text:name="fetching_a_single_order_requisition"/></text:h>
      <text:p text:style-name="Text_20_body">This occurs when the <text:span text:style-name="Strong_20_Emphasis">Fetch now</text:span> button shown above is clicked. This makes a GET call to the <text:span text:style-name="Source_20_Text">/orders/{suborderId}</text:span> endpoint, where <text:span text:style-name="Source_20_Text">{suborderId}</text:span> is the ID of the NHLMIS order to retrieve. As with the scheduled fetching of orders described above:</text:p>
      <text:list text:style-name="List_20_1" text:continue-numbering="false">
        <text:list-item>
          <text:p text:style-name="List_20_1_Content_First"> These calls are all made using <text:span text:style-name="Source_20_Text">genericParent=True</text:span> which means that all items in the NHLMIS response will be replaced with their generic parent items (by NHLMIS).</text:p>
        </text:list-item>
        <text:list-item>
          <text:p text:style-name="List_20_1_Content_Last"> The quantities requested for each item in the order are multiplied by their default pack size to get the number of units for the requisition line.</text:p>
        </text:list-item>
      </text:list>
      <text:h text:style-name="Heading_20_3" text:outline-level="3"><text:bookmark-start text:name="__RefHeading___sending_shipments_7"/><text:bookmark-start text:name="sending_shipments"/>Sending shipments<text:bookmark-end text:name="__RefHeading___sending_shipments_7"/><text:bookmark-end text:name="sending_shipments"/></text:h>
      <text:p text:style-name="Text_20_body">When a customer invoice, which comes from a requisition generated from an NHLMIS order, is finalised it is sent to NHLMIs by making a PATCH call to the <text:span text:style-name="Source_20_Text">/orders</text:span> endpoint. All shipments are sent with a “packed” status. If it is successful, all is well. If the send fails then it is added to a queue and the send is retried after the number of minutes in the <text:span text:style-name="Strong_20_Emphasis">Minutes between retries</text:span> field. When the call is successful then the shipment is removed from the queue. If it fails the number of times in the <text:span text:style-name="Strong_20_Emphasis">No. times to retry sends</text:span> field then the shipment is removed from the queue and an error email is sent to the email(s) in the <text:span text:style-name="Strong_20_Emphasis">Error email</text:span> field.</text:p>
      <text:h text:style-name="Heading_20_3" text:outline-level="3"><text:bookmark-start text:name="__RefHeading___synchronising_items_8"/><text:bookmark-start text:name="synchronising_items"/>Synchronising items<text:bookmark-end text:name="__RefHeading___synchronising_items_8"/><text:bookmark-end text:name="synchronising_items"/></text:h>
      <text:p text:style-name="Text_20_body">A GET call is made to the <text:span text:style-name="Source_20_Text">/products</text:span> endpoint for all NHLMIS services. If an item code returned from these calls exists in mSupply already or if it does not have genericParent or genericFactor properties then it is ignored. If it does not exist in mSupply and it does have genericParent and genericFactor properties then:</text:p>
      <text:list text:style-name="List_20_1" text:continue-numbering="false">
        <text:list-item>
          <text:p text:style-name="List_20_1_Content_First"> if it has a Generic parent ID which is the same as its ID then it is created as a normal item.</text:p>
        </text:list-item>
        <text:list-item>
          <text:p text:style-name="List_20_1_Content_Last"> if it has a Generic parent ID which is different from its ID then it is created as an NHLMISChild property of the parent item (as long as it doesn't already exist as this property!) with a value of “<text:span text:style-name="Emphasis">item code</text:span>,pack_<text:span text:style-name="Emphasis">pack size</text:span>” e.g. “ghsc-mal0004,pack_100”.</text:p>
        </text:list-item>
      </text:list>
      <text:p text:style-name="Text_20_body">In addition, new items will be added to master lists that have tags matching the item's program name (master list tag format is “NHLMISProgram:<text:span text:style-name="Emphasis">program name</text:span>”). If the master list does not exist then it will be created by mSupply. The master list can then be used to make the item visible in the correct stores (either manually or automatically if the preference to manage item visibility by master lists is turned on and the program master lists are already assigned to the correct stores).</text:p>
      <text:p text:style-name="Text_20_body">The pack size sent with an item is set as its default pack size.</text:p>
      <text:h text:style-name="Heading_20_3" text:outline-level="3"><text:bookmark-start text:name="__RefHeading___synchronising_customers_9"/><text:bookmark-start text:name="synchronising_customers"/>Synchronising customers<text:bookmark-end text:name="__RefHeading___synchronising_customers_9"/><text:bookmark-end text:name="synchronising_customers"/></text:h>
      <text:p text:style-name="Text_20_body">A GET call is made to the <text:span text:style-name="Source_20_Text">/services</text:span> endpoint to get all the services that belong to programs in mSupply then a GET call is made to the <text:span text:style-name="Source_20_Text">/locations</text:span> endpoint for each service in turn. If a customer with the same code exists in mSupply already then it is ignored. If it does not exist in mSupply already then it is created:</text:p>
      <text:list text:style-name="List_20_1" text:continue-numbering="false">
        <text:list-item>
          <text:p text:style-name="List_20_1_Content_First"> the id is stored in customer custom data so that it can be used when sending shipment information back to NHLMIS.</text:p>
        </text:list-item>
        <text:list-item>
          <text:p text:style-name="List_20_1_Content"> state, zone and lga information are stored in the 3 levels of customer category 1 (which must be created before creating the customer).</text:p>
        </text:list-item>
        <text:list-item>
          <text:p text:style-name="List_20_1_Content_Last"> the customer is made visible in stores with the same state.</text:p>
        </text:list-item>
      </text:list>
      <text:h text:style-name="Heading_20_2" text:outline-level="2"><text:bookmark-start text:name="__RefHeading___errors_10"/><text:bookmark-start text:name="errors"/>Errors<text:bookmark-end text:name="__RefHeading___errors_10"/><text:bookmark-end text:name="errors"/></text:h>
      <text:p text:style-name="Text_20_body">If errors are encountered during any of the processes then information about the error is saved in the log (see the 25.19. The system log page for details) and an email giving details of the error is sent to the email address stored in the <text:span text:style-name="Strong_20_Emphasis">Error email</text:span> field.</text:p>
      <text:h text:style-name="Heading_20_2" text:outline-level="2"><text:bookmark-start text:name="__RefHeading___visible_changes_in_msupply_11"/><text:bookmark-start text:name="visible_changes_in_msupply"/>Visible changes in mSupply<text:bookmark-end text:name="__RefHeading___visible_changes_in_msupply_11"/><text:bookmark-end text:name="visible_changes_in_msupply"/></text:h>
      <text:h text:style-name="Heading_20_3" text:outline-level="3"><text:bookmark-start text:name="__RefHeading___requisitions_12"/><text:bookmark-start text:name="requisitions"/>Requisitions<text:bookmark-end text:name="__RefHeading___requisitions_12"/><text:bookmark-end text:name="requisitions"/></text:h>
      <text:p text:style-name="Text_20_body">When an NHLMIS order is received it is turned into a requisition in mSupply. The requisition has its donor set to the donor in mSupply that matches the value after <text:span text:style-name="Source_20_Text">funder:</text:span> in the NHLMIS order. The donor is show in the requisition in a <text:span text:style-name="Strong_20_Emphasis">Donor</text:span> drop down list (which is only shown if the <text:span text:style-name="Strong_20_Emphasis">Fetch requisitions from NHLMIS</text:span> checkbox is checked on the <text:span text:style-name="Emphasis">File</text:span> &gt; <text:span text:style-name="Emphasis">Preferences</text:span> &gt; <text:span text:style-name="Emphasis">NHLMIS</text:span> tab), shown here:</text:p>
      <text:p text:style-name="Text_20_body"><draw:frame draw:style-name="mediacenter" draw:name="2" text:anchor-type="paragraph" draw:z-index="2" svg:width="17.197916666667cm" style:rel-width="100%" svg:height="10.361744791667cm" style:rel-height="scale"><draw:image xlink:href="Pictures/cc8e31b4f100f3778a71c89c00f0e0a3.png" xlink:type="simple" xlink:show="embed" xlink:actuate="onLoad"/></draw:frame></text:p>
      <text:p text:style-name="Text_20_body">The drop down list is active so the user can edit it if required.</text:p>
      <text:h text:style-name="Heading_20_3" text:outline-level="3"><text:bookmark-start text:name="__RefHeading___supplier_invoices_13"/><text:bookmark-start text:name="supplier_invoices"/>Supplier invoices<text:bookmark-end text:name="__RefHeading___supplier_invoices_13"/><text:bookmark-end text:name="supplier_invoices"/></text:h>
      <text:p text:style-name="Text_20_body">Supplier invoices have a new <text:span text:style-name="Strong_20_Emphasis">Program</text:span> drop down list, displayed ony when the <text:span text:style-name="Strong_20_Emphasis">Fetch requisitions from NHLMIS</text:span> checkbox is checked on the <text:span text:style-name="Emphasis">File</text:span> &gt; <text:span text:style-name="Emphasis">Preferences</text:span> &gt; <text:span text:style-name="Emphasis">NHLMIS</text:span> tab. It is shown here:</text:p>
      <text:p text:style-name="Text_20_body"><draw:frame draw:style-name="mediacenter" draw:name="3" text:anchor-type="paragraph" draw:z-index="3" svg:width="14.552083333333cm" svg:height="8.7645594897473cm"><draw:image xlink:href="Pictures/215dfadae7764d8f1221eb18a5bf9500.png" xlink:type="simple" xlink:show="embed" xlink:actuate="onLoad"/></draw:frame></text:p>
      <text:p text:style-name="Text_20_body">It is populated with the names of all the master lists with a tag of <text:span text:style-name="Source_20_Text">NHLMISProgram:XXX</text:span> where XXX is the name of an NHLMIS program. The user can set the appropriate program for the stock on the supplier invoice.</text:p>
      <text:h text:style-name="Heading_20_3" text:outline-level="3"><text:bookmark-start text:name="__RefHeading___customer_invoices_14"/><text:bookmark-start text:name="customer_invoices"/>Customer invoices<text:bookmark-end text:name="__RefHeading___customer_invoices_14"/><text:bookmark-end text:name="customer_invoices"/></text:h>
      <text:p text:style-name="Text_20_body">Read only <text:span text:style-name="Strong_20_Emphasis">Program</text:span> and <text:span text:style-name="Strong_20_Emphasis">Donor</text:span> fields are displayed on a customer invoice if the <text:span text:style-name="Strong_20_Emphasis">Fetch requisitions from NHLMIS</text:span> checkbox is checked on the <text:span text:style-name="Emphasis">File</text:span> &gt; <text:span text:style-name="Emphasis">Preferences</text:span> &gt; <text:span text:style-name="Emphasis">NHLMIS</text:span> tab. These fields display the NHLMIS progam and funder (mSupply donor) the customer invoice belongs to and are shown below: </text:p>
      <text:p text:style-name="Text_20_body"><draw:frame draw:style-name="mediacenter" draw:name="4" text:anchor-type="paragraph" draw:z-index="4" svg:width="17.197916666667cm" style:rel-width="100%" svg:height="11.9310546875cm" style:rel-height="scale"><draw:image xlink:href="Pictures/9a8df82cd4d489642531046a0130edb9.png" xlink:type="simple" xlink:show="embed" xlink:actuate="onLoad"/></draw:frame></text:p>
      <text:p text:style-name="Text_20_body">The <text:span text:style-name="Strong_20_Emphasis">Program</text:span> field is populated with the name of the master list which matches the NHLMIS program. It will be empty if there isn't a requisition linked ot the customer invoice.</text:p>
      <text:p text:style-name="Text_20_body">The <text:span text:style-name="Strong_20_Emphasis">Donor</text:span> field is populated with the name of the donor matching the NHLMIS funder (mSupply donor) associated with the requisition the customer invoice came from. It will be empty if there isn't a linked requisition.</text:p>
      <text:p text:style-name="Text_20_body">The action of the <text:span text:style-name="Emphasis">Issue stock for all placeholder lines</text:span> option on the grinder icon below the table on the left hand is modified if the <text:span text:style-name="Strong_20_Emphasis">Fetch requisitions from NHLMIS</text:span> checkbox is checked on the <text:span text:style-name="Emphasis">File</text:span> &gt; <text:span text:style-name="Emphasis">Preferences</text:span> &gt; <text:span text:style-name="Emphasis">NHLMIS</text:span> tab: it still applies stock in FEFO order but it only uses stock which has a donor and program matching the customer invoice's. If the customer invoice does not have a donor then donor matching is not carried out, if it has no program then program matching is not carried out. If it has neither then the functionality is exactly the same as normal and no additional filtering is carried out.  </text:p>
      <text:h text:style-name="Heading_20_3" text:outline-level="3"><text:bookmark-start text:name="__RefHeading___stock_lines_15"/><text:bookmark-start text:name="stock_lines"/>Stock lines<text:bookmark-end text:name="__RefHeading___stock_lines_15"/><text:bookmark-end text:name="stock_lines"/></text:h>
      <text:p text:style-name="Text_20_body">A <text:span text:style-name="Strong_20_Emphasis">Program</text:span> drop down list is displayed on the stock line edit window (opened by choosing <text:span text:style-name="Emphasis">Item</text:span> &gt; <text:span text:style-name="Emphasis">Show items with stock</text:span> from the menus and double-clicking a stock line on that window). The drop down list will be set to the NHLMIS program associated with the stock and looks like this:</text:p>
      <text:p text:style-name="Text_20_body"><draw:frame draw:style-name="mediacenter" draw:name="5" text:anchor-type="paragraph" draw:z-index="5" svg:width="14.552083333333cm" svg:height="11.42238869863cm"><draw:image xlink:href="Pictures/0c2f884edfa97f630949b28ad88a4bb4.png" xlink:type="simple" xlink:show="embed" xlink:actuate="onLoad"/></draw:frame></text:p>
      <text:p text:style-name="Text_20_body">If the <text:span text:style-name="Strong_20_Emphasis">Fetch requisitions from NHLMIS</text:span> checkbox is checked on the <text:span text:style-name="Emphasis">File</text:span> &gt; <text:span text:style-name="Emphasis">Preferences</text:span> &gt; <text:span text:style-name="Emphasis">NHLMIS</text:span> tab, the Program is also offered as a column selectable for display on the stock line edit window (opened by choosing <text:span text:style-name="Emphasis">Item</text:span> &gt; <text:span text:style-name="Emphasis">Show items with stock</text:span> from the menus). If you click on the Customise button on that window, you will see the Program field in the available columns as shown here:</text:p>
      <text:p text:style-name="Text_20_body"><draw:frame draw:style-name="mediacenter" draw:name="6" text:anchor-type="paragraph" draw:z-index="6" svg:width="17.197916666667cm" style:rel-width="100%" svg:height="10.985169270833cm" style:rel-height="scale"><draw:image xlink:href="Pictures/dd6fcb7b3b6b7c2e793a4b04743aef3e.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6. MYOB</text:span> | | Next: <text:span text:style-name="Strong_20_Emphasis">24. Data Tables and Fiel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44:12</meta:creation-date>
    <dc:creator>Generated</dc:creator>
    <dc:date>2026-09-08T13::44:12</dc:date>
    <dc:language>en-US</dc:language>
    <meta:editing-cycles>1</meta:editing-cycles>
    <meta:editing-duration>PT0S</meta:editing-duration>
    <dc:title>integration:nhlmis</dc:title>
  </office:meta>
</office:document-meta>
</file>