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8c8acf4b12029858a3241b70b61bec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items:item_basics:tab_reporting"/><text:bookmark-start text:name="__RefHeading___reporting_tab_1"/><text:bookmark-start text:name="reporting_tab"/>4.01.14. Reporting tab<text:bookmark-end text:name="__RefHeading___reporting_tab_1"/><text:bookmark-end text:name="reporting_tab"/></text:h>
      <text:p text:style-name="Text_20_body"><draw:frame draw:style-name="mediacenter" draw:name="0" text:anchor-type="paragraph" draw:z-index="0" svg:width="13.229166666667cm" svg:height="9.3821914225941cm"><draw:image xlink:href="Pictures/38c8acf4b12029858a3241b70b61becb.png" xlink:type="simple" xlink:show="embed" xlink:actuate="onLoad"/></draw:frame></text:p>
      <text:p text:style-name="Text_20_body"><text:span text:style-name="Strong_20_Emphasis">ATC Category:</text:span> This field is intended for the ATC code. The use of ATC codes and DDD values is discussed in detail here.</text:p>
      <text:p text:style-name="Text_20_body"><text:span text:style-name="Strong_20_Emphasis">DDD value: </text:span>The DDD value is the defined daily dose of the item. For example, doxycycline's DDD value is 100mg., while that of Amoxycillin is 1g. DDDs are a means of quantifying the issue of medicines by doses rather than by the raw number of units dispensed.</text:p>
      <text:p text:style-name="Text_20_body"><text:span text:style-name="Strong_20_Emphasis">DDD factor: </text:span>Defined Daily Dose factor- this is the number of units of the item that make up the DDD value. In the case of amoxycillin 250mg capsules the DDD factor is 4, while amoxycillin 500mg capsules have a factor of 2. For Doxycycline 100mg tablets the DDD factor is 1</text:p>
      <text:p text:style-name="Text_20_body"><text:span text:style-name="Strong_20_Emphasis">ABC category: </text:span>This option allows you to mark items that are commonly used and then report on only those items. For Reports using this category, see Items and Stock reports</text:p>
      <table:table table:style-name="Table">
        <table:table-column/>
        <table:table-row>
          <table:table-cell office:value-type="string" table:style-name="tablecell">
            <text:p text:style-name="tablealigncenter">  <text:span text:style-name="Emphasis">  Previous:  <text:span text:style-name="Strong_20_Emphasis">4.01.14. Items - Dispensing tab</text:span> | | Next: <text:span text:style-name="Strong_20_Emphasis">4.01.16. Items - Log tab</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2::26:23</meta:creation-date>
    <dc:creator>Generated</dc:creator>
    <dc:date>2026-09-03T02::26:23</dc:date>
    <dc:language>en-US</dc:language>
    <meta:editing-cycles>1</meta:editing-cycles>
    <meta:editing-duration>PT0S</meta:editing-duration>
    <dc:title>items:item_basics:tab_reporting</dc:title>
  </office:meta>
</office:document-meta>
</file>