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60ba9061f0a2512706909675227d5a.png"/>
  <manifest:file-entry manifest:media-type="image/png" manifest:full-path="Pictures/7f064e421b3ae664a0108d746b384f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tems:item_basics:tab_stores"/><text:bookmark-start text:name="__RefHeading___items_-_stores_tab_1"/><text:bookmark-start text:name="items_-_stores_tab"/>4.01.17. Items - Stores tab<text:bookmark-end text:name="__RefHeading___items_-_stores_tab_1"/><text:bookmark-end text:name="items_-_stores_tab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nly users who have Admin privileges may access this feature. See section 25.15. Managing users</text:p></table:table-cell></table:table-row></table:table></draw:text-box></draw:frame></text:p>
      <text:p text:style-name="Text_20_body">Selecting this item shows the stores where this item is visible, and allows these stores to be set to <text:span text:style-name="Strong_20_Emphasis">Active</text:span> using the checkbox.</text:p>
      <text:p text:style-name="Text_20_body"><draw:frame draw:style-name="mediacenter" draw:name="0" text:anchor-type="paragraph" draw:z-index="0" svg:width="17.197916666667cm" style:rel-width="100%" svg:height="10.678109452736cm" style:rel-height="scale"><draw:image xlink:href="Pictures/7c60ba9061f0a2512706909675227d5a.png" xlink:type="simple" xlink:show="embed" xlink:actuate="onLoad"/></draw:frame></text:p>
      <text:p text:style-name="Text_20_body">If the Active checkbox is unchecked, the item will not be visible when logged in to that store</text:p>
      <text:p text:style-name="Text_20_body">Note that</text:p>
      <text:list text:style-name="Numbering_20_1" text:continue-numbering="false">
        <text:list-item>
          <text:p text:style-name="Numbering_20_1_Content_First"> you can only change the visibility of an item for the store you're logged in to.</text:p>
        </text:list-item>
        <text:list-item>
          <text:p text:style-name="Numbering_20_1_Content_Last"> you can not make an item invisible in a store if it has stock on hand in that store.</text:p>
        </text:list-item>
      </text:list>
      <text:h text:style-name="Heading_20_4" text:outline-level="4"><text:bookmark-start text:name="__RefHeading___seeing_an_invisible_item_2"/><text:bookmark-start text:name="seeing_an_invisible_item"/>Seeing an invisible item<text:bookmark-end text:name="__RefHeading___seeing_an_invisible_item_2"/><text:bookmark-end text:name="seeing_an_invisible_item"/></text:h>
      <text:p text:style-name="Text_20_body">Once an item has been made invisible it will no longer show up in your items list when performing a normal find items task.
To include invisible items when finding items, untick the <text:span text:style-name="Emphasis">Exclude hidden items</text:span> box:</text:p>
      <text:p text:style-name="Text_20_body"><draw:frame draw:style-name="mediacenter" draw:name="1" text:anchor-type="paragraph" draw:z-index="1" svg:width="13.229166666667cm" svg:height="8.0844907407407cm"><draw:image xlink:href="Pictures/7f064e421b3ae664a0108d746b384f97.png" xlink:type="simple" xlink:show="embed" xlink:actuate="onLoad"/></draw:frame></text:p>
      <text:p text:style-name="Text_20_body">The items list will now display any invisible items and you will be able to able to make them visible again in the store tab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If your mSupply system is a Primary - Satellite synced system, you can only change visibility of items on the Primary server.</text:p></table:table-cell></table:table-row></table:table></draw:text-box></draw:frame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4.01.17. Items - Requisitions tab</text:span> | | Next: <text:span text:style-name="Strong_20_Emphasis">4.02. Adding a new item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41:07</meta:creation-date>
    <dc:creator>Generated</dc:creator>
    <dc:date>2026-09-03T01::41:07</dc:date>
    <dc:language>en-US</dc:language>
    <meta:editing-cycles>1</meta:editing-cycles>
    <meta:editing-duration>PT0S</meta:editing-duration>
    <dc:title>items:item_basics:tab_stores</dc:title>
  </office:meta>
</office:document-meta>
</file>