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1c6133b0ba4cf4131db13a03dd15a6.png"/>
  <manifest:file-entry manifest:media-type="image/png" manifest:full-path="Pictures/ca88a95a7ebbd0aa43a8bfce45d75c6d.png"/>
  <manifest:file-entry manifest:media-type="image/png" manifest:full-path="Pictures/ec37e1459afa86a2506fc557040a9ef8.png"/>
  <manifest:file-entry manifest:media-type="image/png" manifest:full-path="Pictures/f53d8d337a8b74f37b11d0340c8a64eb.png"/>
  <manifest:file-entry manifest:media-type="image/png" manifest:full-path="Pictures/3aa24861f8450b2220e7f2f99097a13a.png"/>
  <manifest:file-entry manifest:media-type="image/png" manifest:full-path="Pictures/a41a12561ff5e201faada451acf2c8c6.png"/>
  <manifest:file-entry manifest:media-type="image/png" manifest:full-path="Pictures/1ba98e29023aa2e5d0f7eba67fd9eb52.png"/>
  <manifest:file-entry manifest:media-type="image/png" manifest:full-path="Pictures/f30da9b990ef336f427abd847af21012.png"/>
  <manifest:file-entry manifest:media-type="image/png" manifest:full-path="Pictures/708ea61a2bcec8fda3ba0df39d835321.png"/>
  <manifest:file-entry manifest:media-type="image/png" manifest:full-path="Pictures/5912121b73ca33e46c8d6f9f2b044a83.png"/>
  <manifest:file-entry manifest:media-type="image/png" manifest:full-path="Pictures/7cba489e61adac09d1dcfe3c83c857df.png"/>
  <manifest:file-entry manifest:media-type="image/png" manifest:full-path="Pictures/76fc0bc03a5206ea7437f8e7a39423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yments_and_receipts:prescription_payments"/><text:bookmark-start text:name="__RefHeading___prescription_payments_and_credits_1"/><text:bookmark-start text:name="prescription_payments_and_credits"/>11.03. Prescription payments and credits<text:bookmark-end text:name="__RefHeading___prescription_payments_and_credits_1"/><text:bookmark-end text:name="prescription_payments_and_credits"/></text:h>
      <text:h text:style-name="Heading_20_2" text:outline-level="2"><text:bookmark-start text:name="__RefHeading___prescription_payment_preferences_2"/><text:bookmark-start text:name="prescription_payment_preferences"/>Prescription payment preferences<text:bookmark-end text:name="__RefHeading___prescription_payment_preferences_2"/><text:bookmark-end text:name="prescription_payment_preferences"/></text:h>
      <text:p text:style-name="Text_20_body">To receive payments for prescriptions in a dispensary, go to <text:span text:style-name="Strong_20_Emphasis">Dispensary Mode Preferences</text:span> and check the <text:span text:style-name="Strong_20_Emphasis">Receive payments from prescription window</text:span> box.</text:p>
      <text:p text:style-name="Text_20_body">Once activated, a <text:span text:style-name="Strong_20_Emphasis">Payment</text:span> tab will appear in the <text:span text:style-name="Emphasis">Prescription Entry</text:span> window:</text:p>
      <text:p text:style-name="Text_20_body"><draw:frame draw:style-name="mediacenter" draw:name="0" text:anchor-type="paragraph" draw:z-index="0" svg:width="15.875cm" svg:height="10.242443012884cm"><draw:image xlink:href="Pictures/ea1c6133b0ba4cf4131db13a03dd15a6.png" xlink:type="simple" xlink:show="embed" xlink:actuate="onLoad"/></draw:frame></text:p>
      <text:h text:style-name="Heading_20_2" text:outline-level="2"><text:bookmark-start text:name="__RefHeading___entering_the_payment_3"/><text:bookmark-start text:name="entering_the_payment"/>Entering the payment<text:bookmark-end text:name="__RefHeading___entering_the_payment_3"/><text:bookmark-end text:name="entering_the_payment"/></text:h>
      <text:p text:style-name="Text_20_body">To enter a payment from the Prescription Entry window:</text:p>
      <text:p text:style-name="Text_20_body">1. Click on the <text:span text:style-name="Strong_20_Emphasis">Payment</text:span> tab.</text:p>
      <text:p text:style-name="Text_20_body">2. Enter the amount to be paid for this invoice today in the <text:span text:style-name="Strong_20_Emphasis">Amount paid by patient</text:span> field, then press the <text:span text:style-name="Emphasis">Tab</text:span> key on the keyboard:</text:p>
      <text:p text:style-name="Text_20_body"><draw:frame draw:style-name="mediacenter" draw:name="1" text:anchor-type="paragraph" draw:z-index="1" svg:width="15.875cm" svg:height="10.268353174603cm"><draw:image xlink:href="Pictures/ca88a95a7ebbd0aa43a8bfce45d75c6d.png" xlink:type="simple" xlink:show="embed" xlink:actuate="onLoad"/></draw:frame></text:p>
      <text:p text:style-name="Text_20_body">In this example, the invoice is $300 and the patient will pay the full cost today in cash.</text:p>
      <text:p text:style-name="Text_20_body">3. A confirmation window will open:</text:p>
      <text:p text:style-name="Text_20_body"><draw:frame draw:style-name="mediacenter" draw:name="2" text:anchor-type="paragraph" draw:z-index="2" svg:width="15.875cm" svg:height="10.226709613479cm"><draw:image xlink:href="Pictures/ec37e1459afa86a2506fc557040a9ef8.png" xlink:type="simple" xlink:show="embed" xlink:actuate="onLoad"/></draw:frame></text:p>
      <text:p text:style-name="Text_20_body">Enter the actual amount given by the patient in the <text:span text:style-name="Strong_20_Emphasis">Cash given</text:span> field and press the <text:span text:style-name="Emphasis">Tab</text:span> key on the keyboard. mSupply will calculate the change that must be given back to the patient and show it in the <text:span text:style-name="Strong_20_Emphasis">Change required</text:span> field.</text:p>
      <text:p text:style-name="Text_20_body">In this example, the invoice is $300 and the patient is paying with a $500 note. mSupply calculates the change to be returned is $200.</text:p>
      <text:p text:style-name="Text_20_body">If you have setup other payment types in the preferences (see 16.10. Options (standard reasons)) then you can select the type of payment being made in the <text:span text:style-name="Strong_20_Emphasis">Payment type</text:span> drop down list.</text:p>
      <text:p text:style-name="Text_20_body"><text:span text:style-name="Strong_20_Emphasis">Please note</text:span>: You cannot overpay a prescription. If you edit the <text:span text:style-name="Strong_20_Emphasis">Amount paid by patient</text:span> field to be more than the invoice total you will be shown a message and the <text:span text:style-name="Strong_20_Emphasis">Amount paid by patient</text:span> will be reduced back down to the invoice total.</text:p>
      <text:p text:style-name="Text_20_body">4. Click <text:span text:style-name="Strong_20_Emphasis">OK</text:span> to <text:span text:style-name="Strong_20_Emphasis">finalise</text:span> the prescription and payment and close the window (if a payment is entered the prescription will be automatically finalised, you have no choice). If the <text:span text:style-name="Strong_20_Emphasis">Print receipt</text:span> checkbox is checked then a payment receipt will print at this point.</text:p>
      <text:p text:style-name="Text_20_body"><draw:frame draw:style-name="PluginODTAutoStyle_Frame_1_text_frame" draw:name="Frame1" text:anchor-type="paragraph" svg:width="240.94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Once you click OK, the prescription and payment are finalised and can no longer be edited.</text:span> Check carefully before pressing OK!</text:p></table:table-cell></table:table-row></table:table></draw:text-box></draw:frame></text:p>
      <text:h text:style-name="Heading_20_2" text:outline-level="2"><text:bookmark-start text:name="__RefHeading___paying_with_credit_4"/><text:bookmark-start text:name="paying_with_credit"/>Paying with credit<text:bookmark-end text:name="__RefHeading___paying_with_credit_4"/><text:bookmark-end text:name="paying_with_credit"/></text:h>
      <text:p text:style-name="Text_20_body">Patients can be given a credit limit (see 10.03. Patients) and can use some or all of that credit at any time to pay off some or all of a prescription. Patient credits (see below) and cash paid into the cash register by a patient will add to the amount of credit a patient can use.</text:p>
      <text:p text:style-name="Text_20_body">The process of using credit in a payment is exactly the same as the payment process described above, the only difference is that, if the patient has some credit available, mSupply will automatically use as much as it can to pay for the patient's prescription. You can see the amount of credit the patient has available (made up of their credit limit, patient credits and cash they have paid in) in the <text:span text:style-name="Strong_20_Emphasis">Available credit</text:span> field and the amount of credit used to pay for the prescription in the <text:span text:style-name="Strong_20_Emphasis">Amount paid by credit</text:span> field:</text:p>
      <text:p text:style-name="Text_20_body"><draw:frame draw:style-name="mediacenter" draw:name="3" text:anchor-type="paragraph" draw:z-index="3" svg:width="15.875cm" svg:height="10.135699899295cm"><draw:image xlink:href="Pictures/f53d8d337a8b74f37b11d0340c8a64eb.png" xlink:type="simple" xlink:show="embed" xlink:actuate="onLoad"/></draw:frame></text:p>
      <text:p text:style-name="Text_20_body">In this example, the patient has 100 credit available (made up of their credit limit only, which is 100) and all 58 of their prescription charge has been paid with the credit.</text:p>
      <text:p text:style-name="Text_20_body">If you or the patient does not wish to use their credit, or wishes to reduce the amount of their credit used to pay the prescription, simply change the amount actually paid by the patient in the <text:span text:style-name="Strong_20_Emphasis">Amount paid by patient</text:span> field and press the <text:span text:style-name="Emphasis">Tab</text:span> key on the keyboard so that mSupply re-calculates the amount paid by credit. Here is a screenshot if the patient in the example above decides to pay 10 towards their prescription and only use 48 of their credit:</text:p>
      <text:p text:style-name="Text_20_body"><draw:frame draw:style-name="mediacenter" draw:name="4" text:anchor-type="paragraph" draw:z-index="4" svg:width="15.875cm" svg:height="10.242443012884cm"><draw:image xlink:href="Pictures/3aa24861f8450b2220e7f2f99097a13a.png" xlink:type="simple" xlink:show="embed" xlink:actuate="onLoad"/></draw:frame></text:p>
      <text:p text:style-name="Text_20_body">If the <text:span text:style-name="Strong_20_Emphasis">Amount paid by patient</text:span> field is not zero when you click on the <text:span text:style-name="Strong_20_Emphasis">OK</text:span> button, the change calculation window appears as normal. If <text:span text:style-name="Strong_20_Emphasis">Amount paid by patient</text:span> field is zero when you click on the <text:span text:style-name="Strong_20_Emphasis">OK</text:span> button, the prescription is simply closed as there is nothing more to be done - the prescription cost is taken off the patient's available credit as appropriate.</text:p>
      <text:h text:style-name="Heading_20_2" text:outline-level="2"><text:bookmark-start text:name="__RefHeading___patient_credits_5"/><text:bookmark-start text:name="patient_credits"/>Patient credits<text:bookmark-end text:name="__RefHeading___patient_credits_5"/><text:bookmark-end text:name="patient_credits"/></text:h>
      <text:p text:style-name="Text_20_body">You can allocate funds in a patient's favour by giving them a <text:span text:style-name="Strong_20_Emphasis">Patient Credit</text:span>. You might need to do this if, for example, a patient returns faulty medicines they already paid for. Creating a patient credit increases the amount of credit a patient has. Patient credit can be used to pay for future prescriptions.</text:p>
      <text:h text:style-name="Heading_20_3" text:outline-level="3"><text:bookmark-start text:name="__RefHeading___view_patient_credits_6"/><text:bookmark-start text:name="view_patient_credits"/>View patient credits<text:bookmark-end text:name="__RefHeading___view_patient_credits_6"/><text:bookmark-end text:name="view_patient_credits"/></text:h>
      <text:p text:style-name="Text_20_body">To view already created patient credits, choose <text:span text:style-name="Strong_20_Emphasis">Patient &gt; Show prescriptions</text:span> in the menus or click on the show prescriptions icon on the Patients tab of the Navigator:</text:p>
      <text:p text:style-name="Text_20_body"><draw:frame draw:style-name="mediacenter" draw:name="5" text:anchor-type="paragraph" draw:z-index="5" svg:width="15.875cm" svg:height="9.10579004329cm"><draw:image xlink:href="Pictures/a41a12561ff5e201faada451acf2c8c6.png" xlink:type="simple" xlink:show="embed" xlink:actuate="onLoad"/></draw:frame></text:p>
      <text:p text:style-name="Text_20_body">In the filter window that appears, select the appropriate filter options and click on the <text:span text:style-name="Strong_20_Emphasis">Find</text:span> button to show the prescriptions that match the filters (just click on the <text:span text:style-name="Strong_20_Emphasis">Find</text:span> button without changing nything if you want to see the default 15 most recent prescriptions):</text:p>
      <text:p text:style-name="Text_20_body"><draw:frame draw:style-name="mediacenter" draw:name="6" text:anchor-type="paragraph" draw:z-index="6" svg:width="15.875cm" svg:height="8.5150419776119cm"><draw:image xlink:href="Pictures/1ba98e29023aa2e5d0f7eba67fd9eb52.png" xlink:type="simple" xlink:show="embed" xlink:actuate="onLoad"/></draw:frame></text:p>
      <text:p text:style-name="Text_20_body">Patient credits have <text:span text:style-name="Emphasis">cc</text:span> (for “customer credit”) in the <text:span text:style-name="Emphasis">Type</text:span> column, prescriptions have a type of <text:span text:style-name="Emphasis">ci</text:span>. IF you oinly wish to see patient credits then click on the <text:span text:style-name="Strong_20_Emphasis">Customer credits</text:span> item on the left hand side.</text:p>
      <text:h text:style-name="Heading_20_3" text:outline-level="3"><text:bookmark-start text:name="__RefHeading___create_patient_credits_7"/><text:bookmark-start text:name="create_patient_credits"/>Create patient credits<text:bookmark-end text:name="__RefHeading___create_patient_credits_7"/><text:bookmark-end text:name="create_patient_credits"/></text:h>
      <text:p text:style-name="Text_20_body">To create a new patient credit:</text:p>
      <text:p text:style-name="Text_20_body">1. In the menus, choose <text:span text:style-name="Strong_20_Emphasis">Patient &gt; New patient credit…</text:span>:</text:p>
      <text:p text:style-name="Text_20_body"><draw:frame draw:style-name="mediacenter" draw:name="7" text:anchor-type="paragraph" draw:z-index="7" svg:width="10.583333333333cm" svg:height="6.1608293075684cm"><draw:image xlink:href="Pictures/f30da9b990ef336f427abd847af21012.png" xlink:type="simple" xlink:show="embed" xlink:actuate="onLoad"/></draw:frame></text:p>
      <text:p text:style-name="Text_20_body">2. Enter the patient in the <text:span text:style-name="Strong_20_Emphasis">Name</text:span> field just as you would for a prescription. You can also enter other details such as a <text:span text:style-name="Strong_20_Emphasis">Reference</text:span> (e.g. the prescription number this patient credit is related to) and a <text:span text:style-name="Strong_20_Emphasis">Note</text:span> explaining why a patient credit is being issued.</text:p>
      <text:p text:style-name="Text_20_body">3. Click the <text:span text:style-name="Strong_20_Emphasis">History</text:span> button to view the items previously dispensed to this patient:</text:p>
      <text:p text:style-name="Text_20_body"><draw:frame draw:style-name="mediacenter" draw:name="8" text:anchor-type="paragraph" draw:z-index="8" svg:width="15.875cm" svg:height="10.222537878788cm"><draw:image xlink:href="Pictures/708ea61a2bcec8fda3ba0df39d835321.png" xlink:type="simple" xlink:show="embed" xlink:actuate="onLoad"/></draw:frame></text:p>
      <text:p text:style-name="Text_20_body">4. Select the item(s) to be returned from the patient's dispensing history, then click <text:span text:style-name="Strong_20_Emphasis">Add to credit</text:span>. Multiple items may be added at once:</text:p>
      <text:p text:style-name="Text_20_body"><draw:frame draw:style-name="mediacenter" draw:name="9" text:anchor-type="paragraph" draw:z-index="9" svg:width="15.875cm" svg:height="7.9718614718615cm"><draw:image xlink:href="Pictures/5912121b73ca33e46c8d6f9f2b044a83.png" xlink:type="simple" xlink:show="embed" xlink:actuate="onLoad"/></draw:frame></text:p>
      <text:p text:style-name="Text_20_body">5. Review the patient credit. Note that the price appears as a <text:span text:style-name="Emphasis">negative</text:span> value in the patient credit window since it is a credit <text:span text:style-name="Emphasis">to</text:span> the patient, not a charge. </text:p>
      <text:p text:style-name="Text_20_body"><draw:frame draw:style-name="mediacenter" draw:name="10" text:anchor-type="paragraph" draw:z-index="10" svg:width="15.875cm" svg:height="10.222537878788cm"><draw:image xlink:href="Pictures/7cba489e61adac09d1dcfe3c83c857df.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You can also add items <text:span text:style-name="Emphasis">not</text:span> linked to a patient's history by clicking the <text:span text:style-name="Strong_20_Emphasis">New line</text:span> button and entering item details just like you would for a prescription. </text:p><text:p text:style-name="Text_20_body">If you <text:span text:style-name="Emphasis">only</text:span> want to allow users to issue patient credits for items linked to a patient's history, turn on the <text:span text:style-name="Strong_20_Emphasis">Limit patient credits to previously prescribed items</text:span> preference in the <text:span text:style-name="Emphasis">Invoices 2</text:span> tab of <text:span text:style-name="Strong_20_Emphasis">File &gt; Preferences</text:span> (see Invoices 2 Preferences). This will disable the <text:span text:style-name="Strong_20_Emphasis">New line</text:span> button, and all items must be selected from the <text:span text:style-name="Strong_20_Emphasis">History</text:span> button.</text:p></table:table-cell></table:table-row></table:table></draw:text-box></draw:frame></text:p>
      <text:p text:style-name="Text_20_body">6. Once you are sure the patient credit is correct, check the <text:span text:style-name="Strong_20_Emphasis">Finalise</text:span> box and click <text:span text:style-name="Strong_20_Emphasis">OK</text:span>.</text:p>
      <text:p text:style-name="Text_20_body"><draw:frame draw:style-name="PluginODTAutoStyle_Frame_9_text_frame" draw:name="Frame3" text:anchor-type="paragraph" svg:width="240.94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Remember you have also just returned items to your mSupply inventory!</text:span>  If you are going to destroy returned items, you now need to remove them from your mSupply inventory in a separate transaction (either a <text:span text:style-name="Strong_20_Emphasis">Reduce stock Inventory Adjustment</text:span> or a <text:span text:style-name="Strong_20_Emphasis">Stocktake</text:span>).</text:p></table:table-cell></table:table-row></table:table></draw:text-box></draw:frame></text:p>
      <text:p text:style-name="Text_20_body">When the patient pays for their next prescription, their credit will be <text:span text:style-name="Emphasis">automatically</text:span> applied in the Payment window.</text:p>
      <text:p text:style-name="Text_20_body">In this example, the patient's current prescription is $300 but they had a $100 credit which is automatically applied to the invoice. Now, they only need to pay $200.</text:p>
      <text:p text:style-name="Text_20_body"><draw:frame draw:style-name="mediacenter" draw:name="11" text:anchor-type="paragraph" draw:z-index="11" svg:width="15.875cm" svg:height="10.222537878788cm"><draw:image xlink:href="Pictures/76fc0bc03a5206ea7437f8e7a39423c5.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1.02. Receiving payment from customers</text:span> | | Next: <text:span text:style-name="Strong_20_Emphasis">11.04. Cash register</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3::54:19</meta:creation-date>
    <dc:creator>Generated</dc:creator>
    <dc:date>2026-08-14T03::54:19</dc:date>
    <dc:language>en-US</dc:language>
    <meta:editing-cycles>1</meta:editing-cycles>
    <meta:editing-duration>PT0S</meta:editing-duration>
    <dc:title>payments_and_receipts:prescription_payments</dc:title>
  </office:meta>
</office:document-meta>
</file>