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499084aa5542ae30bee1718a371d6b.png"/>
  <manifest:file-entry manifest:media-type="image/png" manifest:full-path="Pictures/ed19d64dcb2d1c85655a8e18aa8843ba.png"/>
  <manifest:file-entry manifest:media-type="image/png" manifest:full-path="Pictures/7783f66a21f1697e4544b001f6a5a146.png"/>
  <manifest:file-entry manifest:media-type="image/png" manifest:full-path="Pictures/0e5e089403d9db9ab7d07089a74daf88.png"/>
  <manifest:file-entry manifest:media-type="image/png" manifest:full-path="Pictures/f6e101e2809b6cf0030253a23ff0420c.png"/>
  <manifest:file-entry manifest:media-type="image/png" manifest:full-path="Pictures/785ae8a47ca16ce3f083856ecedafdd4.png"/>
  <manifest:file-entry manifest:media-type="image/png" manifest:full-path="Pictures/18ba6ee2dd766a0bd44f262f8bfe84ac.png"/>
  <manifest:file-entry manifest:media-type="image/png" manifest:full-path="Pictures/0bfbde42600b39e59b93d0b58152682e.png"/>
  <manifest:file-entry manifest:media-type="image/png" manifest:full-path="Pictures/761b4e78158d19eea033274fc1414768.png"/>
  <manifest:file-entry manifest:media-type="image/png" manifest:full-path="Pictures/15cfaf130412652baa16e3142bef379a.png"/>
  <manifest:file-entry manifest:media-type="image/png" manifest:full-path="Pictures/706f1fcdcb2dd66882832584ca3e53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turning_goods:returning_to_supplier"/><text:bookmark-start text:name="__RefHeading___return_goods_to_a_supplier_1"/><text:bookmark-start text:name="return_goods_to_a_supplier"/>9.01. Return goods to a supplier<text:bookmark-end text:name="__RefHeading___return_goods_to_a_supplier_1"/><text:bookmark-end text:name="return_goods_to_a_supplier"/></text:h>
      <text:p text:style-name="Text_20_body">Goods are returned to a supplier using a supplier credit transaction. There are two ways to create one:</text:p>
      <text:list text:style-name="Numbering_20_1" text:continue-numbering="false">
        <text:list-item>
          <text:p text:style-name="Numbering_20_1_Content_First"> Manually create a supplier credit</text:p>
        </text:list-item>
        <text:list-item>
          <text:p text:style-name="Numbering_20_1_Content_Last"> Create a supplier credit from a finalised supplier invoice</text:p>
        </text:list-item>
      </text:list>
      <text:h text:style-name="Heading_20_1" text:outline-level="1"><text:bookmark-start text:name="__RefHeading___manually_create_a_supplier_credit_2"/><text:bookmark-start text:name="manually_create_a_supplier_credit"/>Manually create a supplier credit<text:bookmark-end text:name="__RefHeading___manually_create_a_supplier_credit_2"/><text:bookmark-end text:name="manually_create_a_supplier_credit"/></text:h>
      <text:p text:style-name="Text_20_body">On the Suppliers tab of the navigator, click on the <text:span text:style-name="Strong_20_Emphasis">New credit…</text:span> icon (<text:span text:style-name="Emphasis">Supplier &gt; New supplier credit…</text:span> in the menus):
<draw:frame draw:style-name="mediacenter" draw:name="0" text:anchor-type="paragraph" draw:z-index="0" svg:width="15.875cm" svg:height="11.554805615551cm"><draw:image xlink:href="Pictures/9f499084aa5542ae30bee1718a371d6b.png" xlink:type="simple" xlink:show="embed" xlink:actuate="onLoad"/></draw:frame></text:p>
      <text:p text:style-name="Text_20_body">This will open the new supplier credit window:
<draw:frame draw:style-name="mediacenter" draw:name="1" text:anchor-type="paragraph" draw:z-index="1" svg:width="15.875cm" svg:height="9.8714722483537cm"><draw:image xlink:href="Pictures/ed19d64dcb2d1c85655a8e18aa8843ba.png" xlink:type="simple" xlink:show="embed" xlink:actuate="onLoad"/></draw:frame></text:p>
      <text:p text:style-name="Text_20_body">In the <text:span text:style-name="Emphasis">Name</text:span> text box, type the first few characters of the supplier's name then press the Tab key on the keyboard and select the correct supplier in the usual way. Enter a reference and comment in the <text:span text:style-name="Emphasis">Their ref</text:span> and <text:span text:style-name="Emphasis">Comment</text:span> fields if needed.</text:p>
      <text:p text:style-name="Text_20_body">Now click on the <text:span text:style-name="Emphasis">New line</text:span> button to open the new line window:
<draw:frame draw:style-name="mediacenter" draw:name="2" text:anchor-type="paragraph" draw:z-index="2" svg:width="13.229166666667cm" svg:height="3.6488507556675cm"><draw:image xlink:href="Pictures/7783f66a21f1697e4544b001f6a5a146.png" xlink:type="simple" xlink:show="embed" xlink:actuate="onLoad"/></draw:frame></text:p>
      <text:p text:style-name="Text_20_body">Just as you do on a customer invoice, you enter the name of the item and then select the line of stock you wish to return to the supplier (obviously, you're selecting what to return from what you already have in stock). So type the first few characters of the item's name or code in the <text:span text:style-name="Emphasis">Item</text:span> field and press the tab key on the keyboard to select the item in the usual way. When you have selected the item, you will be shown the list of all batches you have in stock:</text:p>
      <text:p text:style-name="Text_20_body"><draw:frame draw:style-name="mediacenter" draw:name="3" text:anchor-type="paragraph" draw:z-index="3" svg:width="13.229166666667cm" svg:height="6.0737683438155cm"><draw:image xlink:href="Pictures/0e5e089403d9db9ab7d07089a74daf88.png" xlink:type="simple" xlink:show="embed" xlink:actuate="onLoad"/></draw:frame></text:p>
      <text:p text:style-name="Text_20_body">Enter the number of packs to return in the <text:span text:style-name="Emphasis">Quan</text:span> field and click on <text:span text:style-name="Emphasis">OK</text:span> or <text:span text:style-name="Emphasis">OK &amp; Next</text:span> if you want to add another item. When you've finished adding items you'll be back at the supplier credit window:</text:p>
      <text:p text:style-name="Text_20_body"><draw:frame draw:style-name="mediacenter" draw:name="4" text:anchor-type="paragraph" draw:z-index="4" svg:width="15.875cm" svg:height="9.8864063969897cm"><draw:image xlink:href="Pictures/f6e101e2809b6cf0030253a23ff0420c.png" xlink:type="simple" xlink:show="embed" xlink:actuate="onLoad"/></draw:frame></text:p>
      <text:p text:style-name="Text_20_body">Click on the <text:span text:style-name="Emphasis">OK</text:span> button and the supplier credit will be automatically confirmed and the stock will be taken out of your system. If you need to print out a packing list or delivery note the click on the printer icon on the bottom right hand corner of the supplier credit window before clicking on the <text:span text:style-name="Emphasis">OK</text:span> button.</text:p>
      <text:h text:style-name="Heading_20_4" text:outline-level="4"><text:bookmark-start text:name="__RefHeading___if_the_supplier_is_another_store_3"/><text:bookmark-start text:name="if_the_supplier_is_another_store"/>If the supplier is another store<text:bookmark-end text:name="__RefHeading___if_the_supplier_is_another_store_3"/><text:bookmark-end text:name="if_the_supplier_is_another_store"/></text:h>
      <text:p text:style-name="Text_20_body">If the supplier in the <text:span text:style-name="Emphasis">Name</text:span> field is another store, mSupply will create an on-hold customer credit in that store so that the users there can easily receive the goods in when they physically arrive at their warehouse. However, just as with normal customer invoice stock transfers, the customer credit will only be created when this supplier credit is finalised. So, if you have not checked the <text:span text:style-name="Emphasis">Finalise</text:span> checkbox on the supplier credit before you clicked on the <text:span text:style-name="Emphasis">OK</text:span> button, you will be shown this confirmation message:</text:p>
      <text:p text:style-name="Text_20_body"><draw:frame draw:style-name="mediacenter" draw:name="5" text:anchor-type="paragraph" draw:z-index="5" svg:width="10.583333333333cm" svg:height="4.5963251670379cm"><draw:image xlink:href="Pictures/785ae8a47ca16ce3f083856ecedafdd4.png" xlink:type="simple" xlink:show="embed" xlink:actuate="onLoad"/></draw:frame></text:p>
      <text:p text:style-name="Text_20_body">If you click on the <text:span text:style-name="Emphasis">Finalise</text:span> button the supplier credit will be finalised and the customer credit will be created in the supplier store. If you click on the <text:span text:style-name="Emphasis">Leave as confirmed</text:span> button the supplier credit will be left at confirmed status (so the godds will still have been deducted from your store) but the customer credit will not be created in the supplier store. You can open the supplier credit agin later and finalise it to create the customer credit in the supplier store.</text:p>
      <text:h text:style-name="Heading_20_3" text:outline-level="3"><text:bookmark-start text:name="__RefHeading___viewing_supplier_credits_4"/><text:bookmark-start text:name="viewing_supplier_credits"/>Viewing supplier credits<text:bookmark-end text:name="__RefHeading___viewing_supplier_credits_4"/><text:bookmark-end text:name="viewing_supplier_credits"/></text:h>
      <text:p text:style-name="Text_20_body">To view supplier credits you have created before, click on the show supplier invoice icon on the Suppliers tab of the navigator (<text:span text:style-name="Emphasis">Supplier &gt; Show invoices…</text:span> in the menus):</text:p>
      <text:p text:style-name="Text_20_body"><draw:frame draw:style-name="mediacenter" draw:name="6" text:anchor-type="paragraph" draw:z-index="6" svg:width="15.875cm" svg:height="11.579816017316cm"><draw:image xlink:href="Pictures/18ba6ee2dd766a0bd44f262f8bfe84ac.png" xlink:type="simple" xlink:show="embed" xlink:actuate="onLoad"/></draw:frame></text:p>
      <text:p text:style-name="Text_20_body">This will show you the search filter window:</text:p>
      <text:p text:style-name="Text_20_body"><draw:frame draw:style-name="mediacenter" draw:name="7" text:anchor-type="paragraph" draw:z-index="7" svg:width="7.9375cm" style:rel-width="100%" svg:height="3.8432177615572cm" style:rel-height="scale"><draw:image xlink:href="Pictures/0bfbde42600b39e59b93d0b58152682e.png" xlink:type="simple" xlink:show="embed" xlink:actuate="onLoad"/></draw:frame></text:p>
      <text:p text:style-name="Text_20_body">Note that the drop down list at the top is set to <text:span text:style-name="Emphasis">Supplier transactions</text:span>. Edit the other filter selections as required (leave the top drop down list as it is) and click on the <text:span text:style-name="Emphasis">OK</text:span> button to see a list of all supplier transactions (invoices, credits etc.). The supplier credits are the ones with “sc” in the <text:span text:style-name="Emphasis">Type</text:span> column:</text:p>
      <text:p text:style-name="Text_20_body"><draw:frame draw:style-name="mediacenter" draw:name="8" text:anchor-type="paragraph" draw:z-index="8" svg:width="15.875cm" svg:height="8.492311276794cm"><draw:image xlink:href="Pictures/761b4e78158d19eea033274fc1414768.png" xlink:type="simple" xlink:show="embed" xlink:actuate="onLoad"/></draw:frame></text:p>
      <text:p text:style-name="Text_20_body">To see only supplier credits in the list you can click on the <text:span text:style-name="Emphasis">Supplier credits</text:span> item on the left in that window.</text:p>
      <text:h text:style-name="Heading_20_1" text:outline-level="1"><text:bookmark-start text:name="__RefHeading___create_a_supplier_credit_from_a_finalised_supplier_invoice_5"/><text:bookmark-start text:name="create_a_supplier_credit_from_a_finalised_supplier_invoice"/>Create a supplier credit from a finalised supplier invoice<text:bookmark-end text:name="__RefHeading___create_a_supplier_credit_from_a_finalised_supplier_invoice_5"/><text:bookmark-end text:name="create_a_supplier_credit_from_a_finalised_supplier_invoice"/></text:h>
      <text:p text:style-name="Text_20_body">If a user has the <text:span text:style-name="Emphasis">Return stock from supplier invoices</text:span> preference set (see the 21.15. Managing users section for details), then, when they open a finalised supplier invoice, a <text:span text:style-name="Emphasis">Return selected lines</text:span> button will be displayed:</text:p>
      <text:p text:style-name="Text_20_body"><draw:frame draw:style-name="mediacenter" draw:name="9" text:anchor-type="paragraph" draw:z-index="9" svg:width="15.875cm" svg:height="9.8714722483537cm"><draw:image xlink:href="Pictures/15cfaf130412652baa16e3142bef379a.png" xlink:type="simple" xlink:show="embed" xlink:actuate="onLoad"/></draw:frame></text:p>
      <text:p text:style-name="Text_20_body">Select the lines you wish to return by clicking on them in the table (the usual Shift and Ctrl/Cmd+click and Ctrl/Cmd+A combinations are available) then click on the button to see the window where you enter the nunmber of packs you wish to return:</text:p>
      <text:p text:style-name="Text_20_body"><draw:frame draw:style-name="mediacenter" draw:name="10" text:anchor-type="paragraph" draw:z-index="10" svg:width="15.875cm" svg:height="6.4595972803347cm"><draw:image xlink:href="Pictures/706f1fcdcb2dd66882832584ca3e530b.png" xlink:type="simple" xlink:show="embed" xlink:actuate="onLoad"/></draw:frame></text:p>
      <text:p text:style-name="Text_20_body">Each line you selected on the supplier invoice is shown in the table. In the <text:span text:style-name="Emphasis">Number of packs to return</text:span> column, enter the number of packs you wish to return for each line. If you wish, select the reason for return in the drop down list in the top right hand corner of the window. This drop down list is populated with your supplier credit transaction categories (see the 22.07. Transaction categories section for details on this).</text:p>
      <text:p text:style-name="Text_20_body">When you're done, click on the <text:span text:style-name="Emphasis">OK</text:span> button. mSupply will check you have the quantity you selected in stock. If you do not, you will be warned and you must set a different quantity. If all is well you are asked for confirmation and then a finalised supplier credit (with the transaction category you selected in the <text:span text:style-name="Emphasis">Reason for return</text:span> drop down list) is created for you, which you can view as described in the <text:a xlink:type="simple" xlink:href="#__RefHeading___viewing_supplier_credits_4" text:style-name="Local_20_link" text:visited-style-name="Visited_20_Local_20_Link">Viewing supplier credits</text:a> section above.</text:p>
      <text:p text:style-name="Text_20_body">If the supplier is a store, you will be informed that a customer credit has automatically been created in the supplier's store, just as when you create a supplier credit manually. Note that, if you selected a reason for the return, mSupply will look for a customer credit transaction category with a code matching that of the reason you selected and, if it finds one, will apply that to the customer credit.
<text:line-break/>
<text:line-break/></text:p>
      <table:table table:style-name="Table">
        <table:table-column/>
        <table:table-row>
          <table:table-cell office:value-type="string" table:style-name="tablecell">
            <text:p text:style-name="tablealigncenter">  <text:span text:style-name="Emphasis">  Previous:  <text:span text:style-name="Strong_20_Emphasis">9. Returning Goods</text:span> | | Next: <text:span text:style-name="Strong_20_Emphasis">9.02. Receiving goods back from a customer</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20:34</meta:creation-date>
    <dc:creator>Generated</dc:creator>
    <dc:date>2026-09-03T08::20:34</dc:date>
    <dc:language>en-US</dc:language>
    <meta:editing-cycles>1</meta:editing-cycles>
    <meta:editing-duration>PT0S</meta:editing-duration>
    <dc:title>returning_goods:returning_to_supplier</dc:title>
  </office:meta>
</office:document-meta>
</file>