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529ddfbe0f37056548ce877684a4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7.9375cm" style:rel-width="100%" svg:height="1.9314583333333cm" style:rel-height="scale"><draw:image xlink:href="Pictures/3a529ddfbe0f37056548ce877684a474.png" xlink:type="simple" xlink:show="embed" xlink:actuate="onLoad"/></draw:frame> <text:line-break/><text:line-break/><text:line-break/><text:line-break/></text:p>
      <text:h text:style-name="Heading_20_1" text:outline-level="1"><text:bookmark text:name="training:handouts:mobile"/><text:bookmark-start text:name="__RefHeading___training_handoutmsupply_mobile_1"/><text:bookmark-start text:name="training_handoutmsupply_mobile"/>Training Handout: mSupply mobile<text:bookmark-end text:name="__RefHeading___training_handoutmsupply_mobile_1"/><text:bookmark-end text:name="training_handoutmsupply_mobile"/></text:h>
      <text:h text:style-name="Heading_20_2" text:outline-level="2"><text:bookmark-start text:name="__RefHeading___msupply_mobile_user_guide_2"/><text:bookmark-start text:name="msupply_mobile_user_guide"/>22.01. mSupply Mobile user guide<text:bookmark-end text:name="__RefHeading___msupply_mobile_user_guide_2"/><text:bookmark-end text:name="msupply_mobile_user_guide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he mSupply Mobile user guide has now been moved to our open source project website mSupply.foundation</text:span></text:p></table:table-cell></table:table-row></table:table></draw:text-box></draw:frame></text:p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2. mSupply Mobile (Android)</text:span> | | Next: <text:span text:style-name="Strong_20_Emphasis">22.02. mSupply Mobile technical instructions for setup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6::40:39</meta:creation-date>
    <dc:creator>Generated</dc:creator>
    <dc:date>2026-09-03T06::40:39</dc:date>
    <dc:language>en-US</dc:language>
    <meta:editing-cycles>1</meta:editing-cycles>
    <meta:editing-duration>PT0S</meta:editing-duration>
    <dc:title>training:handouts:mobile</dc:title>
  </office:meta>
</office:document-meta>
</file>