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a529ddfbe0f37056548ce877684a474.png"/>
  <manifest:file-entry manifest:media-type="image/png" manifest:full-path="Pictures/4cfc4cbd3a99c5afaf32854429ddf99a.png"/>
  <manifest:file-entry manifest:media-type="image/png" manifest:full-path="Pictures/20a558d6a299dcf7a06cbadd2ad42e2c.png"/>
  <manifest:file-entry manifest:media-type="image/png" manifest:full-path="Pictures/4719fee8e14c6e78d2185c1f4d4bcef6.png"/>
  <manifest:file-entry manifest:media-type="image/png" manifest:full-path="Pictures/915a6d2e2388120430755591f359b8f4.png"/>
  <manifest:file-entry manifest:media-type="image/svg+xml" manifest:full-path="Pictures/b684a7766e37f2aaab13b42ad839da51.svg"/>
  <manifest:file-entry manifest:media-type="image/png" manifest:full-path="Pictures/41494ad96bf981fb6b0935e89152f4cd.png"/>
  <manifest:file-entry manifest:media-type="image/png" manifest:full-path="Pictures/676f62d89b86b4afc63a792b191e2f55.png"/>
  <manifest:file-entry manifest:media-type="image/svg+xml" manifest:full-path="Pictures/e20b597eb088e6a962ab56b96230d9fa.svg"/>
  <manifest:file-entry manifest:media-type="image/png" manifest:full-path="Pictures/4b7515aa0f8dde662ccf029426e0aba1.png"/>
  <manifest:file-entry manifest:media-type="image/png" manifest:full-path="Pictures/5a8cb2920f43a9f139d66822c3d42954.png"/>
  <manifest:file-entry manifest:media-type="image/jpeg" manifest:full-path="Pictures/2ceee6e45760cfcdf602cff31e28f0de.jpeg"/>
  <manifest:file-entry manifest:media-type="image/png" manifest:full-path="Pictures/31148def31a6777c9a2207efab264402.png"/>
  <manifest:file-entry manifest:media-type="image/jpeg" manifest:full-path="Pictures/82e56fd8167c29fb5d2e7e3b51fb6ab7.jpeg"/>
  <manifest:file-entry manifest:media-type="image/png" manifest:full-path="Pictures/8be467707ba2324277e8f11783bc536f.png"/>
  <manifest:file-entry manifest:media-type="image/svg+xml" manifest:full-path="Pictures/ab9cf65a95a4aeb593d4001a83d4c0d5.svg"/>
  <manifest:file-entry manifest:media-type="image/svg+xml" manifest:full-path="Pictures/381bc97f129a80111c78d89177c652d3.svg"/>
  <manifest:file-entry manifest:media-type="image/png" manifest:full-path="Pictures/d5680e5d0c819f106420ed3f536b7c81.png"/>
  <manifest:file-entry manifest:media-type="image/png" manifest:full-path="Pictures/e911c77a966d86fcd1954c92bf5bb8ae.png"/>
  <manifest:file-entry manifest:media-type="image/png" manifest:full-path="Pictures/8a0d4ef437a163b73790bdde19fa24ad.png"/>
  <manifest:file-entry manifest:media-type="image/png" manifest:full-path="Pictures/bb5472f243cafc61473d00c319d3863a.png"/>
  <manifest:file-entry manifest:media-type="image/png" manifest:full-path="Pictures/e710f9e198abb81a2ad28d3295ac99f5.png"/>
  <manifest:file-entry manifest:media-type="image/png" manifest:full-path="Pictures/baaafb9e3ca7140e0cc74bdc8360ed1a.png"/>
  <manifest:file-entry manifest:media-type="image/jpeg" manifest:full-path="Pictures/aef8fa4e1a577f50273a92a1c11dbf41.jpg"/>
  <manifest:file-entry manifest:media-type="image/png" manifest:full-path="Pictures/d4665ed318c04c4ff282fee04ea7d16b.png"/>
  <manifest:file-entry manifest:media-type="image/png" manifest:full-path="Pictures/b5c51c9449c3f1e097b5f93a42af23f3.png"/>
  <manifest:file-entry manifest:media-type="image/jpeg" manifest:full-path="Pictures/abf68f99d475db82e57ba878ce1a0df8.jpg"/>
  <manifest:file-entry manifest:media-type="image/png" manifest:full-path="Pictures/4b767841bbadeb26a6a0c63f66248b17.png"/>
  <manifest:file-entry manifest:media-type="image/png" manifest:full-path="Pictures/23055e83a77499316a1e36387813fde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7.9375cm" style:rel-width="100%" svg:height="1.9314583333333cm" style:rel-height="scale"><draw:image xlink:href="Pictures/3a529ddfbe0f37056548ce877684a474.png" xlink:type="simple" xlink:show="embed" xlink:actuate="onLoad"/></draw:frame></text:p>
      <text:h text:style-name="Heading_20_1" text:outline-level="1"><text:bookmark text:name="training:handouts:stocktakes"/><text:bookmark-start text:name="__RefHeading___training_handoutstocktakes_1"/><text:bookmark-start text:name="training_handoutstocktakes"/>Training Handout: Stocktakes<text:bookmark-end text:name="__RefHeading___training_handoutstocktakes_1"/><text:bookmark-end text:name="training_handoutstocktakes"/></text:h>
      <text:h text:style-name="Heading_20_2" text:outline-level="2"><text:bookmark-start text:name="__RefHeading___stocktakes_2"/><text:bookmark-start text:name="stocktakes"/>4.17. Stocktakes<text:bookmark-end text:name="__RefHeading___stocktakes_2"/><text:bookmark-end text:name="stocktakes"/></text:h>
      <text:h text:style-name="Heading_20_3" text:outline-level="3"><text:bookmark-start text:name="__RefHeading___general_3"/><text:bookmark-start text:name="general"/>General<text:bookmark-end text:name="__RefHeading___general_3"/><text:bookmark-end text:name="general"/></text:h>
      <text:p text:style-name="Text_20_body">There are four main types of stocktakes:</text:p>
      <text:list text:style-name="List_20_1" text:continue-numbering="false">
        <text:list-item>
          <text:p text:style-name="List_20_1_Content_First"> <text:span text:style-name="Strong_20_Emphasis">Initial stocktake</text:span>:  The stocktake carried out when initially deploying mSupply at a site.  This is the most difficult stocktake as it is not only the biggest stocktake you will ever carry out in the store, it will also be one of the first things you ever do in mSupply, so you are still learning the system!</text:p>
        </text:list-item>
        <text:list-item>
          <text:p text:style-name="List_20_1_Content"> <text:span text:style-name="Strong_20_Emphasis">Partial stocktake</text:span>:  A partial stocktake means counting only a part of your stock. This may be a good way of splitting up counting all your stock, part of a system for counting all your stock in sections over a longer period of time or carrying out smaller periodic checks.  You may select the stock to go in a stocktake by different locations, stock groups, types of items etc.</text:p>
        </text:list-item>
        <text:list-item>
          <text:p text:style-name="List_20_1_Content"> <text:span text:style-name="Strong_20_Emphasis">Full stocktake</text:span>:  All items are counted at one time.</text:p>
        </text:list-item>
        <text:list-item>
          <text:p text:style-name="List_20_1_Content_Last"> <text:span text:style-name="Strong_20_Emphasis">Phased stocktakes</text:span>: Items are counted in phases. See the full details on the 4.18. Phased stocktakes page.</text:p>
        </text:list-item>
      </text:list>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A user can only create a stocktake or edit the lines on a stocktake if they have the appropriate permissions. See the 25.15. Managing users section for details.</text:p></table:table-cell></table:table-row></table:table></draw:text-box></draw:frame></text:p>
      <text:h text:style-name="Heading_20_4" text:outline-level="4"><text:bookmark-start text:name="__RefHeading___closing_the_store_4"/><text:bookmark-start text:name="closing_the_store"/>Closing the store<text:bookmark-end text:name="__RefHeading___closing_the_store_4"/><text:bookmark-end text:name="closing_the_store"/></text:h>
      <text:p text:style-name="Text_20_body">Traditionally, during a full stocktake, the store is closed, and no transactions may take place until the exercise is completed.</text:p>
      <text:p text:style-name="Text_20_body">The inconvenience caused by closure of the store varies from minor to significant. The benefit of using mSupply's stocktake module, while requiring that the store is closed while the physical stock check is in progress, is that the store may be opened immediately after the physical count is completed. Entry of the adjusted figures into mSupply® may be made at any convenient time over the next few days.  While normal operation can occur immediately after the stocktake, issuance will be affected by any discrepancies discovered during the stocktake, so it is still preferable to finalise the stocktake a.s.a.p.</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It is recommended to <text:a xlink:type="simple" xlink:href="#__RefHeading___create_inventory_adjustments_26" text:style-name="Local_20_link" text:visited-style-name="Visited_20_Local_20_Link">Create inventory adjustments</text:a> from the stocktake <text:span text:style-name="Emphasis">as soon as possible</text:span> after the physical count.</text:p></table:table-cell></table:table-row></table:table></draw:text-box></draw:frame></text:p>
      <text:h text:style-name="Heading_20_4" text:outline-level="4"><text:bookmark-start text:name="__RefHeading___confirm_customer_invoices_5"/><text:bookmark-start text:name="confirm_customer_invoices"/>Confirm Customer Invoices<text:bookmark-end text:name="__RefHeading___confirm_customer_invoices_5"/><text:bookmark-end text:name="confirm_customer_invoices"/></text:h>
      <text:p text:style-name="Text_20_body">mSupply will not allow stock that is on a Customer Invoice with status of new (<text:span text:style-name="Source_20_Text">nw</text:span>) or suggested (<text:span text:style-name="Source_20_Text">sg</text:span>) to be taken out of stock by <text:span text:style-name="Emphasis">any</text:span> other transaction process, including an inventory adjustment flowing from a stocktake - refer <text:a xlink:type="simple" xlink:href="#__RefHeading___create_inventory_adjustments_26" text:style-name="Local_20_link" text:visited-style-name="Visited_20_Local_20_Link">Creating inventory adjustments</text:a>.</text:p>
      <text:p text:style-name="Text_20_body"><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text:span text:style-name="Emphasis">Before</text:span> starting a stocktake, it is <text:span text:style-name="Plugin_Wrap_Span_Emphasised">HIGHLY RECOMMENDED</text:span> to process (take the stock off the shelves) and confirm any customer invoices with a status of new (<text:span text:style-name="Source_20_Text">nw</text:span>) or suggested (<text:span text:style-name="Source_20_Text">sg</text:span>) - please see Issuing Goods to a Customer (Customer Invoices), Confirming an invoice for details on how to do that.</text:p><text:p text:style-name="Text_20_body">This is so important that mSupply will show you a warning message when you try to create a new stocktake if it detects any customer invoices with suggested (<text:span text:style-name="Source_20_Text">sg</text:span>) status. Please read and heed the warning and take suitable action.</text:p></table:table-cell></table:table-row></table:table></draw:text-box></draw:frame></text:p>
      <text:h text:style-name="Heading_20_3" text:outline-level="3"><text:bookmark-start text:name="__RefHeading___displaying_stocktakes_already_performed_6"/><text:bookmark-start text:name="displaying_stocktakes_already_performed"/>Displaying stocktakes already performed<text:bookmark-end text:name="__RefHeading___displaying_stocktakes_already_performed_6"/><text:bookmark-end text:name="displaying_stocktakes_already_performed"/></text:h>
      <text:p text:style-name="Text_20_body">Select <text:span text:style-name="Strong_20_Emphasis">Show Stocktakes…</text:span> from the <text:span text:style-name="Strong_20_Emphasis">Items</text:span> menu to display any stocktakes already created or performed. This displays the following screen:</text:p>
      <text:p text:style-name="Text_20_body"><draw:frame draw:style-name="mediacenter" draw:name="1" text:anchor-type="paragraph" draw:z-index="1" svg:width="10.583333333333cm" svg:height="7.739156058463cm"><draw:image xlink:href="Pictures/4cfc4cbd3a99c5afaf32854429ddf99a.png" xlink:type="simple" xlink:show="embed" xlink:actuate="onLoad"/></draw:frame></text:p>
      <text:p text:style-name="Text_20_body">The <text:span text:style-name="Emphasis">Show:</text:span> filter allows you to choose which stocktakes are displayed in the list. Options are:</text:p>
      <text:list text:style-name="List_20_1" text:continue-numbering="false">
        <text:list-item>
          <text:p text:style-name="List_20_1_Content_First">  <text:span text:style-name="Strong_20_Emphasis">All:</text:span> shows all stocktakes in the current store with any status for all time. Could be many of them! </text:p>
        </text:list-item>
        <text:list-item>
          <text:p text:style-name="List_20_1_Content">  <text:span text:style-name="Strong_20_Emphasis">Current:</text:span> selected by default when the window is displayed and shows all 'suggested' stocktakes (status = <text:span text:style-name="Strong_20_Emphasis">sg</text:span>).  These are stocktakes which have not yet been processed into inventory adjustments (finalised; status = <text:span text:style-name="Strong_20_Emphasis">fn</text:span>)</text:p>
        </text:list-item>
        <text:list-item>
          <text:p text:style-name="List_20_1_Content">  <text:span text:style-name="Strong_20_Emphasis">This year:</text:span> shows all stocktakes of any status that have been created in the current year.</text:p>
        </text:list-item>
        <text:list-item>
          <text:p text:style-name="List_20_1_Content_Last">  <text:span text:style-name="Strong_20_Emphasis">Last year:</text:span> shows all stocktakes of any status that were created in the year before the current one.</text:p>
        </text:list-item>
      </text:list>
      <text:p text:style-name="Text_20_body"><draw:frame draw:style-name="PluginODTAutoStyle_Frame_13_text_frame" draw:name="Frame4" text:anchor-type="paragraph" svg:width="289.134pt" draw:z-index="0" svg:min-height="1cm"><draw:text-box><table:table table:style-name="Table"><table:table-column table:style-name="odt_auto_style_table_column_4_1"/><table:table-row><table:table-cell office:value-type="string" table:style-name="tablecell"><text:p text:style-name="tablealignleft">There will be an additional <text:span text:style-name="Strong_20_Emphasis">Program</text:span> column in the table if you have program based master lists created (see 4.05. Programs) so that you can easily see if any of your stocktakes are program based.</text:p></table:table-cell></table:table-row></table:table></draw:text-box></draw:frame></text:p>
      <text:h text:style-name="Heading_20_4" text:outline-level="4"><text:bookmark-start text:name="__RefHeading___buttons_on_the_stocktake_list_window_7"/><text:bookmark-start text:name="buttons_on_the_stocktake_list_window"/>Buttons on the Stocktake list window<text:bookmark-end text:name="__RefHeading___buttons_on_the_stocktake_list_window_7"/><text:bookmark-end text:name="buttons_on_the_stocktake_list_window"/></text:h>
      <text:h text:style-name="Heading_20_5" text:outline-level="5"><text:bookmark-start text:name="__RefHeading___new_stock_take_8"/><text:bookmark-start text:name="new_stock_take"/>New stock take<text:bookmark-end text:name="__RefHeading___new_stock_take_8"/><text:bookmark-end text:name="new_stock_take"/></text:h>
      <text:p text:style-name="Text_20_body">A <text:span text:style-name="Strong_20_Emphasis">New stock take</text:span> is the normal way that you would create a stocktake, described in more detail on the rest of this page.</text:p>
      <text:h text:style-name="Heading_20_5" text:outline-level="5"><text:bookmark-start text:name="__RefHeading___new_blank_stock_take_9"/><text:bookmark-start text:name="new_blank_stock_take"/>New blank stock take<text:bookmark-end text:name="__RefHeading___new_blank_stock_take_9"/><text:bookmark-end text:name="new_blank_stock_take"/></text:h>
      <text:p text:style-name="Text_20_body">A <text:span text:style-name="Strong_20_Emphasis">New blank stock take</text:span> This would be used only if you are going to use the stocktake process to add new stock, that is stock that you are sure is <text:span text:style-name="Emphasis">not</text:span> already recorded as in your store.  </text:p>
      <text:h text:style-name="Heading_20_5" text:outline-level="5"><text:bookmark-start text:name="__RefHeading___delete_stock_take_10"/><text:bookmark-start text:name="delete_stock_take"/>Delete stock take<text:bookmark-end text:name="__RefHeading___delete_stock_take_10"/><text:bookmark-end text:name="delete_stock_take"/></text:h>
      <text:p text:style-name="Text_20_body"><text:span text:style-name="Strong_20_Emphasis">Delete stock take</text:span> allows you to delete stocktakes that have not been processed (finalised) into inventory adjustments.</text:p>
      <text:p text:style-name="Text_20_body"><draw:frame draw:style-name="PluginODTAutoStyle_Frame_17_text_frame" draw:name="Frame5" text:anchor-type="paragraph" svg:width="289.134pt" draw:z-index="0" svg:min-height="1cm"><draw:text-box><table:table table:style-name="Table"><table:table-column table:style-name="odt_auto_style_table_column_5_1"/><table:table-row><table:table-cell office:value-type="string" table:style-name="tablecell"><text:p text:style-name="tablealignleft">There is little point in keeping old stocktakes with status = “sg”, especially if you are about to create a new stocktake containing the same items.  Indeed, it can be quite dangerous to leave old stocktakes with status = “sg” in your system.  If time has passed since the stocktake was created, then the snapshot and actual quantities are almost certainly incorrect.  For good housekeeping reasons, it is good practice to delete old “suggested” stocktakes (status = “sg”).</text:p></table:table-cell></table:table-row></table:table></draw:text-box></draw:frame></text:p>
      <text:h text:style-name="Heading_20_3" text:outline-level="3"><text:bookmark-start text:name="__RefHeading___preparing_for_the_stocktake_11"/><text:bookmark-start text:name="preparing_for_the_stocktake"/>Preparing for the stocktake<text:bookmark-end text:name="__RefHeading___preparing_for_the_stocktake_11"/><text:bookmark-end text:name="preparing_for_the_stocktake"/></text:h>
      <text:p text:style-name="Text_20_body">Prior to conducting anything but the most trivial partial stocktake, it is highly recommended to confirm or delete all customer invoices with status = <text:span text:style-name="Source_20_Text">sg</text:span>.</text:p>
      <text:p text:style-name="Text_20_body">It is also recommended to delete any 'Current' stocktakes (status = <text:span text:style-name="Source_20_Text">sg</text:span>) in case they are accidentally finalised.  If your store has fallen into significant disuse then this could be a daunting exercise. The mSupply Foundation has developed some code that deletes all customer invoices with status = <text:span text:style-name="Source_20_Text">sg</text:span> and all 'Current' stocktakes (status = <text:span text:style-name="Source_20_Text">sg</text:span>).</text:p>
      <text:p text:style-name="Text_20_body">This is clearly a blunt instrument and should only be used with the greatest caution (the support team will guide you!). If you are interested in taking this risk, please contact support@msupply.foundation and reference Delete "sg" and "new" customer invoices and unfinalised stocktakes in the current store.</text:p>
      <text:h text:style-name="Heading_20_3" text:outline-level="3"><text:bookmark-start text:name="__RefHeading___creating_a_new_stocktake_12"/><text:bookmark-start text:name="creating_a_new_stocktake"/>Creating a new stocktake<text:bookmark-end text:name="__RefHeading___creating_a_new_stocktake_12"/><text:bookmark-end text:name="creating_a_new_stocktake"/></text:h>
      <text:p text:style-name="Text_20_body">After viewing the current stocktakes, click on the <text:span text:style-name="Strong_20_Emphasis"> New stock take</text:span> button, and the following window will appear:</text:p>
      <text:p text:style-name="Text_20_body"><draw:frame draw:style-name="mediacenter" draw:name="2" text:anchor-type="paragraph" draw:z-index="2" svg:width="10.583333333333cm" svg:height="8.8554421768707cm"><draw:image xlink:href="Pictures/20a558d6a299dcf7a06cbadd2ad42e2c.png" xlink:type="simple" xlink:show="embed" xlink:actuate="onLoad"/></draw:frame></text:p>
      <text:p text:style-name="Text_20_body">You can produce a stocktake for <text:span text:style-name="Emphasis">all</text:span> items in your store by clicking <text:span text:style-name="Strong_20_Emphasis">OK</text:span> without entering any filtering criteria.  However, it will often be helpful to filter the stock that will be included in a number of ways as discussed below.</text:p>
      <text:h text:style-name="Heading_20_4" text:outline-level="4"><text:bookmark-start text:name="__RefHeading___filtering_the_stock_to_be_included_13"/><text:bookmark-start text:name="filtering_the_stock_to_be_included"/>Filtering the stock to be included<text:bookmark-end text:name="__RefHeading___filtering_the_stock_to_be_included_13"/><text:bookmark-end text:name="filtering_the_stock_to_be_included"/></text:h>
      <text:p text:style-name="Text_20_body">You can filter by:</text:p>
      <text:list text:style-name="List_20_1" text:continue-numbering="false">
        <text:list-item>
          <text:p text:style-name="List_20_1_Content_First"> Item properties Item name, code etc. as shown in this screenshot: <draw:frame draw:style-name="mediacenter" draw:name="Item properties filter Legend" text:anchor-type="paragraph" draw:z-index="0" svg:width="7.9375cm" style:rel-width="100%"><draw:text-box><text:p text:style-name="legendcenter"><draw:frame draw:style-name="mediacenter" draw:name="Item properties filter" text:anchor-type="paragraph" draw:z-index="3" svg:width="7.9375cm" style:rel-width="100%" svg:height="6.1644480519481cm" style:rel-height="scale"><draw:image xlink:href="Pictures/4719fee8e14c6e78d2185c1f4d4bcef6.png" xlink:type="simple" xlink:show="embed" xlink:actuate="onLoad"/></draw:frame>Item properties filter</text:p></draw:text-box></draw:frame></text:p>
        </text:list-item>
        <text:list-item>
          <text:p text:style-name="List_20_1_Content"> Item categories</text:p>
        </text:list-item>
        <text:list-item>
          <text:p text:style-name="List_20_1_Content"> VEN categories</text:p>
        </text:list-item>
        <text:list-item>
          <text:p text:style-name="List_20_1_Content"> Department</text:p>
        </text:list-item>
        <text:list-item>
          <text:p text:style-name="List_20_1_Content"> Master list If you organise your items using master lists this can be a very powerful way of including items on particular master lists only in a stocktake e.g. for programmes</text:p>
        </text:list-item>
        <text:list-item>
          <text:p text:style-name="List_20_1_Content"> Donor This filter is only displayed if the donor tracking preference is turned on (see Using the donor module)</text:p>
        </text:list-item>
        <text:list-item>
          <text:p text:style-name="List_20_1_Content"> Locations. This is recommended when you are doing a full stocktake of a large warehouse where you can have several stocktake teams working simultaneously - see the  <text:a xlink:type="simple" xlink:href="#__RefHeading___filtering_by_location_15" text:style-name="Local_20_link" text:visited-style-name="Visited_20_Local_20_Link">Filtering by location</text:a> section below.</text:p>
        </text:list-item>
        <text:list-item>
          <text:p text:style-name="List_20_1_Content"> <text:span text:style-name="Strong_20_Emphasis">Expiry date</text:span>. Search for items whose expiry is before a particular date. This allows you to easily remove all expired items from stock.</text:p>
        </text:list-item>
        <text:list-item>
          <text:p text:style-name="List_20_1_Content_Last"> <text:span text:style-name="Strong_20_Emphasis">Randomly selected</text:span>.  Select a number of items randomly chosen by mSupply.  This is handy for the purposes of doing an audit.</text:p>
        </text:list-item>
      </text:list>
      <text:p text:style-name="Text_20_body"><draw:frame draw:style-name="PluginODTAutoStyle_Frame_21_text_frame" draw:name="Frame6" text:anchor-type="paragraph" svg:width="289.134pt" draw:z-index="0" svg:min-height="1cm"><draw:text-box><table:table table:style-name="Table"><table:table-column table:style-name="odt_auto_style_table_column_6_1"/><table:table-row><table:table-cell office:value-type="string" table:style-name="tablecell"><text:p text:style-name="tablealignleft"><text:span text:style-name="Strong_20_Emphasis">1.</text:span> Stock belonging to items that are invisible will always be added to a stocktake if the filter matches the item or stock. <text:span text:style-name="Strong_20_Emphasis">No stock can be hidden in mSupply!</text:span></text:p><text:p text:style-name="Text_20_body"><text:span text:style-name="Strong_20_Emphasis">2.</text:span> Whatever filters you use, ad-hoc or non-stock items will <text:span text:style-name="Strong_20_Emphasis">never</text:span> be included in a stocktake</text:p></table:table-cell></table:table-row></table:table></draw:text-box></draw:frame></text:p>
      <text:h text:style-name="Heading_20_5" text:outline-level="5"><text:bookmark-start text:name="__RefHeading___filtering_the_stock_by_expiry_14"/><text:bookmark-start text:name="filtering_the_stock_by_expiry"/>Filtering the stock by expiry<text:bookmark-end text:name="__RefHeading___filtering_the_stock_by_expiry_14"/><text:bookmark-end text:name="filtering_the_stock_by_expiry"/></text:h>
      <text:p text:style-name="Text_20_body">You can carry out a stock take based on expiry dates for your stock. This is useful to review and remove expired stock from your inventory.</text:p>
      <text:p text:style-name="Text_20_body"><draw:frame draw:style-name="mediacenter" draw:name="4" text:anchor-type="paragraph" draw:z-index="4" svg:width="10.583333333333cm" svg:height="8.7976680384088cm"><draw:image xlink:href="Pictures/915a6d2e2388120430755591f359b8f4.png" xlink:type="simple" xlink:show="embed" xlink:actuate="onLoad"/></draw:frame></text:p>
      <text:h text:style-name="Heading_20_5" text:outline-level="5"><text:bookmark-start text:name="__RefHeading___filtering_by_location_15"/><text:bookmark-start text:name="filtering_by_location"/>Filtering by location<text:bookmark-end text:name="__RefHeading___filtering_by_location_15"/><text:bookmark-end text:name="filtering_by_location"/></text:h>
      <text:p text:style-name="Text_20_body">Filtering by location is an especially useful way of breaking up a large stocktake in to a series of smaller stocktakes.  This also allows different teams to undertake different smaller stocktakes simultaneously.</text:p>
      <text:p text:style-name="Text_20_body"><draw:frame draw:style-name="PluginODTAutoStyle_Frame_25_text_frame" draw:name="Frame7" text:anchor-type="paragraph" svg:width="289.134pt" draw:z-index="0" svg:min-height="1cm"><draw:text-box><table:table table:style-name="Table"><table:table-column table:style-name="odt_auto_style_table_column_7_1"/><table:table-row><table:table-cell office:value-type="string" table:style-name="tablecell"><text:p text:style-name="tablealignleft">Of course, it is not possible to filter by stock locations if locations have not been defined!  Also, a stock location based stocktake will <text:span text:style-name="Emphasis">only</text:span> include stock lines that have actually been placed in to locations <draw:frame draw:style-name="media" draw:name="5" text:anchor-type="as-char" draw:z-index="5" svg:width="" svg:rel-width="100%" svg:height="0cm"><draw:image xlink:href="Pictures/b684a7766e37f2aaab13b42ad839da51.svg" xlink:type="simple" xlink:show="embed" xlink:actuate="onLoad"/></draw:frame></text:p></table:table-cell></table:table-row></table:table></draw:text-box></draw:frame></text:p>
      <text:p text:style-name="Text_20_body"><draw:frame draw:style-name="PluginODTAutoStyle_Frame_29_text_frame" draw:name="Frame8" text:anchor-type="paragraph" svg:width="289.134pt" draw:z-index="0" svg:min-height="1cm"><draw:text-box><table:table table:style-name="Table"><table:table-column table:style-name="odt_auto_style_table_column_8_1"/><table:table-row><table:table-cell office:value-type="string" table:style-name="tablecell"><text:list text:style-name="List_20_1" text:continue-numbering="false"><text:list-item><text:p text:style-name="List_20_1_Content_First"> The “Shelf location” in the top left <text:span text:style-name="Emphasis">Item properties</text:span> drop-down list is the <text:span text:style-name="Strong_20_Emphasis">default shelf location</text:span> of the item, which is where stock of a particular item might usually stored. This is not a recommended way of organising a warehouse, and is included here only due to customer request <draw:frame draw:style-name="media" draw:name="6" text:anchor-type="as-char" draw:z-index="6" svg:width="" svg:rel-width="100%" svg:height="0cm"><draw:image xlink:href="Pictures/b684a7766e37f2aaab13b42ad839da51.svg" xlink:type="simple" xlink:show="embed" xlink:actuate="onLoad"/></draw:frame>.</text:p></text:list-item><text:list-item><text:p text:style-name="List_20_1_Content_Last"> To filter the stock take by shelf location to include what stock is actually stored there (according to mSupply records!), use the <text:span text:style-name="Strong_20_Emphasis">Stock location</text:span> filter.</text:p></text:list-item></text:list></table:table-cell></table:table-row></table:table></draw:text-box></draw:frame></text:p>
      <text:p text:style-name="Text_20_body">In this example, the location filter has been set to <text:span text:style-name="Strong_20_Emphasis">equals</text:span> (the default), and the entry in the box has been typed in as <text:span text:style-name="Source_20_Text">A</text:span>.  Only stock in shelf locations called <text:span text:style-name="Source_20_Text">A</text:span> will be included in the stocktake.</text:p>
      <text:p text:style-name="Text_20_body"><draw:frame draw:style-name="mediacenter" draw:name="7" text:anchor-type="paragraph" draw:z-index="7" svg:width="10.583333333333cm" svg:height="8.1543715846995cm"><draw:image xlink:href="Pictures/41494ad96bf981fb6b0935e89152f4cd.png" xlink:type="simple" xlink:show="embed" xlink:actuate="onLoad"/></draw:frame></text:p>
      <text:h text:style-name="Heading_20_3" text:outline-level="3"><text:bookmark-start text:name="__RefHeading___preparing_the_stocktake_16"/><text:bookmark-start text:name="preparing_the_stocktake"/>Preparing the stocktake<text:bookmark-end text:name="__RefHeading___preparing_the_stocktake_16"/><text:bookmark-end text:name="preparing_the_stocktake"/></text:h>
      <text:p text:style-name="Text_20_body">The stocktake list is produced:</text:p>
      <text:list text:style-name="List_20_1" text:continue-numbering="false">
        <text:list-item>
          <text:p text:style-name="List_20_1_Content_First"> Sorted alphabetically, by name</text:p>
        </text:list-item>
        <text:list-item>
          <text:p text:style-name="List_20_1_Content_Last"> Omitting items whose stock level is zero</text:p>
        </text:list-item>
      </text:list>
      <text:p text:style-name="Text_20_body">At this point the status of the stocktake is <text:span text:style-name="Strong_20_Emphasis">sg</text:span> (suggested i.e. it is still being worked on and has not affected stock in any way yet):</text:p>
      <text:p text:style-name="Text_20_body"><draw:frame draw:style-name="mediacenter" draw:name="8" text:anchor-type="paragraph" draw:z-index="8" svg:width="18.520833333333cm" style:rel-width="100%" svg:height="12.682744565217cm" style:rel-height="scale"><draw:image xlink:href="Pictures/676f62d89b86b4afc63a792b191e2f55.png" xlink:type="simple" xlink:show="embed" xlink:actuate="onLoad"/></draw:frame></text:p>
      <text:p text:style-name="Text_20_body">Now fill in the information at the top of the stocktake:</text:p>
      <text:list text:style-name="List_20_1" text:continue-numbering="false">
        <text:list-item>
          <text:p text:style-name="List_20_1_Content_First"> <text:span text:style-name="Strong_20_Emphasis">Description:</text:span> A default description is filled in for you.  We recommend that edit this to make it more meaningful while processing and for when you look back at your records later.  This description is what is visible when you see a list of stocktakes.  For example, you could add <text:span text:style-name="Source_20_Text">Annual stocktake</text:span> or <text:span text:style-name="Source_20_Text">Monthly check</text:span>.  And / or, if you are filtering by anything such as stock location, it is worth including that here, e.g. <text:span text:style-name="Source_20_Text">M02.12.2A</text:span>.</text:p>
        </text:list-item>
        <text:list-item>
          <text:p text:style-name="List_20_1_Content"> <text:span text:style-name="Strong_20_Emphasis">Comment:</text:span> Put any other information you need to record about the stocktake in here.</text:p>
        </text:list-item>
        <text:list-item>
          <text:p text:style-name="List_20_1_Content_Last"> <text:span text:style-name="Strong_20_Emphasis">Stock take date:</text:span> This is the date you performed the stocktake and is set to the date the stocktake was created by default. Users will only be able to edit this if they have the <text:span text:style-name="Emphasis">Can edit stocktake dates</text:span> permission set (see Managing users for more information). They will also be able to set the confirmation date of the inventory adjustments created from the stocktake when it has been finalised (but you can never change the date to before the <text:span text:style-name="Emphasis">Stock take date</text:span> set in this field).</text:p>
        </text:list-item>
      </text:list>
      <text:p text:style-name="Text_20_body"><text:span text:style-name="Strong_20_Emphasis">New line button</text:span>: You can add new lines to the stocktake by clicking on this button (see the <text:a xlink:type="simple" xlink:href="#__RefHeading___adding_items_not_in_the_stocktake_list_24" text:style-name="Local_20_link" text:visited-style-name="Visited_20_Local_20_Link">Adding items not in the stocktake</text:a> section below)</text:p>
      <text:p text:style-name="Text_20_body"><text:span text:style-name="Strong_20_Emphasis">Delete lines(s) button</text:span>: Click on this to remove lines you have already selected in the list from the stocktake (you can use the usual Shift and Ctrl/Cmd clicking to select lines as usual).</text:p>
      <text:p text:style-name="Text_20_body">Just a quick word about the read-only (non-editable) information displayed at the top of the stocktake:</text:p>
      <text:list text:style-name="List_20_1" text:continue-numbering="false">
        <text:list-item>
          <text:p text:style-name="List_20_1_Content_First"> <text:span text:style-name="Emphasis">Stock take key</text:span>: The stock take number. This is an automatically generated number which increments by 1 for each new stocktake. It is <text:span text:style-name="Strong_20_Emphasis">unique within a store</text:span> only so it is possible for stocktakes from different stores to have the same number.</text:p>
        </text:list-item>
        <text:list-item>
          <text:p text:style-name="List_20_1_Content"> <text:span text:style-name="Emphasis">Stock take entered date</text:span>: The date the stocktake was created in mSupply.</text:p>
        </text:list-item>
        <text:list-item>
          <text:p text:style-name="List_20_1_Content"> <text:span text:style-name="Emphasis">Stock take status</text:span>: The current status is the stocktake:</text:p>
          <text:list text:style-name="List_20_1">
            <text:list-item>
              <text:p text:style-name="List_20_1_Content"> sg = suggested, the stocktake is still being worked on and is editable - new lines can be added or deleted and values can be edited etc.</text:p>
            </text:list-item>
            <text:list-item>
              <text:p text:style-name="List_20_1_Content_Last"> fn = finalised, the stocktake is complete and cannot be edited (inventory adjustments have been created form it)</text:p>
            </text:list-item>
          </text:list>
        </text:list-item>
      </text:list>
      <text:p text:style-name="Text_20_body">And a quick word about the columns in the table: if adjustment reasons are being used or any of the custom stock fields in <text:span text:style-name="Emphasis">File</text:span>&gt;<text:span text:style-name="Emphasis">Preferences</text:span>&gt;<text:span text:style-name="Emphasis">Stock</text:span> tab then columns for those will also be displayed in this table.</text:p>
      <text:p text:style-name="Text_20_body">The stocktake is a list of your stock, providing you with a 'snapshot' of your stock at a point in time.  From this, mSupply enables you to create printed lists of your stock items from which you and your staff can do the physical stocktake.</text:p>
      <text:h text:style-name="Heading_20_4" text:outline-level="4"><text:bookmark-start text:name="__RefHeading___example_for_a_large_warehouse_17"/><text:bookmark-start text:name="example_for_a_large_warehouse"/>Example for a large warehouse<text:bookmark-end text:name="__RefHeading___example_for_a_large_warehouse_17"/><text:bookmark-end text:name="example_for_a_large_warehouse"/></text:h>
      <text:p text:style-name="Text_20_body">A large warehouse can have thousands of locations.  A full stocktake would run to tens or even hundreds of pages.  This is a challenge to manage.  In cases like this, it is recommended to create stocktakes broken down according to locations.</text:p>
      <text:p text:style-name="Text_20_body"><draw:frame draw:style-name="PluginODTAutoStyle_Frame_33_text_frame" draw:name="Frame9" text:anchor-type="paragraph" svg:width="289.134pt" draw:z-index="0" svg:min-height="1cm"><draw:text-box><table:table table:style-name="Table"><table:table-column table:style-name="odt_auto_style_table_column_9_1"/><table:table-row><table:table-cell office:value-type="string" table:style-name="tablecell"><text:p text:style-name="tablealignleft">Remember to <text:a xlink:type="simple" xlink:href="#__RefHeading___confirm_customer_invoices_5" text:style-name="Local_20_link" text:visited-style-name="Visited_20_Local_20_Link">confirm any outstanding CIs</text:a> with status = <text:span text:style-name="Strong_20_Emphasis">sg</text:span> before you start, and don't let any of your staff create any new customer invoices until the stocktake is over, and preferably, all <text:a xlink:type="simple" xlink:href="#__RefHeading___create_inventory_adjustments_26" text:style-name="Local_20_link" text:visited-style-name="Visited_20_Local_20_Link">inventory adjustments have been processed</text:a>.!</text:p></table:table-cell></table:table-row></table:table></draw:text-box></draw:frame></text:p>
      <text:p text:style-name="Text_20_body">In large warehouses, stock locations are often labeled in a systematic pattern something like this:</text:p>
      <text:p text:style-name="Text_20_body"><text:span text:style-name="Strong_20_Emphasis">A##.$$.%%</text:span>, where, </text:p>
      <text:list text:style-name="List_20_1" text:continue-numbering="false">
        <text:list-item>
          <text:p text:style-name="List_20_1_Content_First"> <text:span text:style-name="Strong_20_Emphasis">A</text:span> = 'Room', for example, <text:span text:style-name="Source_20_Text">M</text:span> → Main store room</text:p>
        </text:list-item>
        <text:list-item>
          <text:p text:style-name="List_20_1_Content"> <text:span text:style-name="Strong_20_Emphasis">##</text:span> = aisle numbers, <text:span text:style-name="Source_20_Text">01</text:span>, <text:span text:style-name="Source_20_Text">02</text:span>, <text:span text:style-name="Source_20_Text">03</text:span>, etc.</text:p>
        </text:list-item>
        <text:list-item>
          <text:p text:style-name="List_20_1_Content"> <text:span text:style-name="Strong_20_Emphasis">$$</text:span> = bay number, <text:span text:style-name="Source_20_Text">01</text:span>, <text:span text:style-name="Source_20_Text">02</text:span>, <text:span text:style-name="Source_20_Text">03</text:span>, etc. noting that a common convention is for even numbered aisles to have only even numbered bays, and similarly, odd numbered aisles to have only odd numbered bays.</text:p>
        </text:list-item>
        <text:list-item>
          <text:p text:style-name="List_20_1_Content_Last"> <text:span text:style-name="Strong_20_Emphasis">%%</text:span> = shelf 'space', <text:span text:style-name="Source_20_Text">1A</text:span>, <text:span text:style-name="Source_20_Text">1B</text:span>, <text:span text:style-name="Source_20_Text">1C</text:span>, etc.</text:p>
        </text:list-item>
      </text:list>
      <text:p text:style-name="Text_20_body">For example, <text:span text:style-name="Source_20_Text">M20.02.4B</text:span> would be the location name for the location in the <text:span text:style-name="Source_20_Text">M</text:span>ain store room, Aisle <text:span text:style-name="Source_20_Text">20</text:span>, Bay <text:span text:style-name="Source_20_Text">02</text:span>, Shelf <text:span text:style-name="Source_20_Text">4B</text:span></text:p>
      <table:table table:style-name="Table">
        <table:table-column/>
        <table:table-column/>
        <table:table-row>
          <table:table-cell office:value-type="string" table:style-name="tableheader">
            <text:p text:style-name="Table_20_Heading">  To create stocktakes for each  </text:p>
          </table:table-cell>
          <table:table-cell office:value-type="string" table:style-name="tableheader">
            <text:p text:style-name="Table_20_Heading">   Filter Stock location by  </text:p>
          </table:table-cell>
        </table:table-row>
        <table:table-row>
          <table:table-cell office:value-type="string" table:style-name="tablecell">
            <text:p text:style-name="tablealignleft"> Aisle  </text:p>
          </table:table-cell>
          <table:table-cell office:value-type="string" table:style-name="tablecell">
            <text:p text:style-name="tablealignleft"> <text:span text:style-name="Strong_20_Emphasis">Starts with</text:span> <text:span text:style-name="Source_20_Text">M01</text:span>, <text:span text:style-name="Strong_20_Emphasis">Starts with</text:span> <text:span text:style-name="Source_20_Text">M02</text:span>, <text:span text:style-name="Strong_20_Emphasis">Starts with</text:span> <text:span text:style-name="Source_20_Text">M03</text:span>, etc.  </text:p>
          </table:table-cell>
        </table:table-row>
        <table:table-row>
          <table:table-cell office:value-type="string" table:style-name="tablecell">
            <text:p text:style-name="tablealignleft"> Bay  </text:p>
          </table:table-cell>
          <table:table-cell office:value-type="string" table:style-name="tablecell">
            <text:p text:style-name="tablealignleft"> <text:span text:style-name="Strong_20_Emphasis">Starts with</text:span> <text:span text:style-name="Source_20_Text">M01.01</text:span>, <text:span text:style-name="Strong_20_Emphasis">Starts with</text:span> <text:span text:style-name="Source_20_Text">M01.03</text:span>, <text:span text:style-name="Strong_20_Emphasis">Starts with</text:span> <text:span text:style-name="Source_20_Text">M01.05</text:span>, etc.  </text:p>
          </table:table-cell>
        </table:table-row>
        <table:table-row>
          <table:table-cell office:value-type="string" table:style-name="tablecell">
            <text:p text:style-name="tablealignleft"> Shelf  </text:p>
          </table:table-cell>
          <table:table-cell office:value-type="string" table:style-name="tablecell">
            <text:p text:style-name="tablealignleft"> <text:span text:style-name="Strong_20_Emphasis">Starts with</text:span> <text:span text:style-name="Source_20_Text">M01.01.1A</text:span>, <text:span text:style-name="Strong_20_Emphasis">Starts with</text:span> <text:span text:style-name="Source_20_Text">M01.01.1B</text:span>, <text:span text:style-name="Strong_20_Emphasis">Starts with</text:span> <text:span text:style-name="Source_20_Text">M01.01.2A</text:span>, <text:span text:style-name="Strong_20_Emphasis">Starts with</text:span> <text:span text:style-name="Source_20_Text">M01.01.2B</text:span>,  etc.  </text:p>
          </table:table-cell>
        </table:table-row>
      </table:table>
      <text:p text:style-name="Text_20_body">To speed things up <text:span text:style-name="Emphasis">and</text:span> ensure that you have described your stocktakes correctly according to the stock locations filter, you can copy the text of your filter (before clicking OK) and then paste it at the end of the stocktake description.  After clicking on the <text:span text:style-name="Strong_20_Emphasis">Stocktakes</text:span> button on the <text:span text:style-name="Strong_20_Emphasis">Items</text:span> navigator this can be done entirely with the keyboard! <draw:frame draw:style-name="media" draw:name="9" text:anchor-type="as-char" draw:z-index="9" svg:width="" svg:rel-width="100%" svg:height="0cm"><draw:image xlink:href="Pictures/e20b597eb088e6a962ab56b96230d9fa.svg" xlink:type="simple" xlink:show="embed" xlink:actuate="onLoad"/></draw:frame>  For example, if you want to create a stocktake for all location in Bay <text:span text:style-name="Strong_20_Emphasis">M01.01</text:span>:</text:p>
      <text:p text:style-name="Text_20_body">Firstly, click on the <text:span text:style-name="Strong_20_Emphasis">Stocktakes</text:span> button on the <text:span text:style-name="Strong_20_Emphasis">Items</text:span> navigator<text:line-break/>The <text:span text:style-name="Strong_20_Emphasis">Stocktake list…</text:span> window appears.  Then:</text:p>
      <text:list text:style-name="Numbering_20_1" text:continue-numbering="false">
        <text:list-item>
          <text:p text:style-name="Numbering_20_1_Content_First"> Type <text:span text:style-name="Strong_20_Emphasis">Ctrl</text:span>+<text:span text:style-name="Strong_20_Emphasis">N</text:span> to start a <text:span text:style-name="Strong_20_Emphasis">New stock take</text:span></text:p>
        </text:list-item>
        <text:list-item>
          <text:p text:style-name="Numbering_20_1_Content"> Type <text:span text:style-name="Strong_20_Emphasis">Tab</text:span> <text:span text:style-name="Strong_20_Emphasis">Tab</text:span> <text:span text:style-name="Strong_20_Emphasis">Tab</text:span> <text:span text:style-name="Strong_20_Emphasis">Tab</text:span> <text:span text:style-name="Strong_20_Emphasis">Tab</text:span> <text:span text:style-name="Strong_20_Emphasis">Tab</text:span> <text:span text:style-name="Strong_20_Emphasis">Tab</text:span> <text:span text:style-name="Strong_20_Emphasis">Tab</text:span> (<text:span text:style-name="Strong_20_Emphasis">Tab</text:span> x 8) to get to the Stock location <text:span text:style-name="Strong_20_Emphasis">equals</text:span> pull-down button</text:p>
        </text:list-item>
        <text:list-item>
          <text:p text:style-name="Numbering_20_1_Content"> Type <text:span text:style-name="Strong_20_Emphasis">Down-arrow</text:span> to get to the <text:span text:style-name="Strong_20_Emphasis">starts with</text:span> option</text:p>
        </text:list-item>
        <text:list-item>
          <text:p text:style-name="Numbering_20_1_Content"> Type <text:span text:style-name="Strong_20_Emphasis">Tab</text:span> to move the focus to the text entry field</text:p>
        </text:list-item>
        <text:list-item>
          <text:p text:style-name="Numbering_20_1_Content"> Type <text:span text:style-name="Source_20_Text">M01.01</text:span></text:p>
        </text:list-item>
        <text:list-item>
          <text:p text:style-name="Numbering_20_1_Content"> Type <text:span text:style-name="Strong_20_Emphasis">Ctrl</text:span>+<text:span text:style-name="Strong_20_Emphasis">A</text:span> to select all text</text:p>
        </text:list-item>
        <text:list-item>
          <text:p text:style-name="Numbering_20_1_Content"> Type <text:span text:style-name="Strong_20_Emphasis">Ctrl</text:span>+<text:span text:style-name="Strong_20_Emphasis">C</text:span> to copy the selection to the clipboard</text:p>
        </text:list-item>
        <text:list-item>
          <text:p text:style-name="Numbering_20_1_Content"> Type <text:span text:style-name="Strong_20_Emphasis">Enter</text:span> (same as clicking <text:span text:style-name="Strong_20_Emphasis">OK</text:span> button).<text:line-break/> The <text:span text:style-name="Strong_20_Emphasis">Stock take sheet…</text:span> window appears.</text:p>
        </text:list-item>
        <text:list-item>
          <text:p text:style-name="Numbering_20_1_Content"> Type <text:span text:style-name="Strong_20_Emphasis">Tab</text:span> to highlight all text in the <text:span text:style-name="Strong_20_Emphasis">Description</text:span> field</text:p>
        </text:list-item>
        <text:list-item>
          <text:p text:style-name="Numbering_20_1_Content"> Type <text:span text:style-name="Strong_20_Emphasis">End</text:span> to move the cursor to the end of the existing text (If you are on a laptop where the <text:span text:style-name="Strong_20_Emphasis">End</text:span> key is hard to find, the Right arrow (<text:span text:style-name="Strong_20_Emphasis">→</text:span>) key will also work here)</text:p>
        </text:list-item>
        <text:list-item>
          <text:p text:style-name="Numbering_20_1_Content"> Type <text:span text:style-name="Source_20_Text"> </text:span> (spacebar)</text:p>
        </text:list-item>
        <text:list-item>
          <text:p text:style-name="Numbering_20_1_Content"> Type <text:span text:style-name="Strong_20_Emphasis">Ctrl</text:span>+<text:span text:style-name="Strong_20_Emphasis">V</text:span> (Pastes the clipboard)</text:p>
        </text:list-item>
        <text:list-item>
          <text:p text:style-name="Numbering_20_1_Content_Last"> Type <text:span text:style-name="Strong_20_Emphasis">Enter</text:span> (same as clicking <text:span text:style-name="Strong_20_Emphasis">OK &amp; Next</text:span> button).<text:line-break/>The <text:span text:style-name="Strong_20_Emphasis">Stocktake list…</text:span> window appears.</text:p>
        </text:list-item>
      </text:list>
      <text:p text:style-name="Text_20_body">Repeat the above steps for <text:span text:style-name="Emphasis">each</text:span> stocktake.</text:p>
      <text:h text:style-name="Heading_20_4" text:outline-level="4"><text:bookmark-start text:name="__RefHeading___example_for_fast_moving_items_using_a_master_list_18"/><text:bookmark-start text:name="example_for_fast_moving_items_using_a_master_list"/>Example for fast moving items using a master list<text:bookmark-end text:name="__RefHeading___example_for_fast_moving_items_using_a_master_list_18"/><text:bookmark-end text:name="example_for_fast_moving_items_using_a_master_list"/></text:h>
      <text:p text:style-name="Text_20_body">It is often useful to regularly do a stocktake of fast moving items.  A convenient way to do this is to create a master list of fast moving items called, say, <text:span text:style-name="Source_20_Text">Fast movers</text:span>.</text:p>
      <text:p text:style-name="Text_20_body">To create a stocktake containing just the items on this <text:span text:style-name="Source_20_Text">Fast movers</text:span> master list:</text:p>
      <text:list text:style-name="Numbering_20_1" text:continue-numbering="false">
        <text:list-item>
          <text:p text:style-name="Numbering_20_1_Content_First"> <text:a xlink:type="simple" xlink:href="#__RefHeading___confirm_customer_invoices_5" text:style-name="Local_20_link" text:visited-style-name="Visited_20_Local_20_Link">Confirm any outstanding CIs</text:a> with status = <text:span text:style-name="Strong_20_Emphasis">sg</text:span></text:p>
        </text:list-item>
        <text:list-item>
          <text:p text:style-name="Numbering_20_1_Content"> Item &gt; Stocktakes &gt; New stock take</text:p>
        </text:list-item>
        <text:list-item>
          <text:p text:style-name="Numbering_20_1_Content"> Select the Fast movers option from the <text:span text:style-name="Strong_20_Emphasis">is on Master List</text:span> pull-down</text:p>
        </text:list-item>
        <text:list-item>
          <text:p text:style-name="Numbering_20_1_Content_Last"> Click <text:span text:style-name="Strong_20_Emphasis">OK</text:span></text:p>
        </text:list-item>
      </text:list>
      <text:p text:style-name="Text_20_body"><draw:frame draw:style-name="mediacenter" draw:name="10" text:anchor-type="paragraph" draw:z-index="10" svg:width="10.583333333333cm" svg:height="9.0584229390681cm"><draw:image xlink:href="Pictures/4b7515aa0f8dde662ccf029426e0aba1.png" xlink:type="simple" xlink:show="embed" xlink:actuate="onLoad"/></draw:frame></text:p>
      <text:h text:style-name="Heading_20_4" text:outline-level="4"><text:bookmark-start text:name="__RefHeading___print_sheets_to_do_the_stocktake_19"/><text:bookmark-start text:name="print_sheets_to_do_the_stocktake"/>Print sheets to do the stocktake<text:bookmark-end text:name="__RefHeading___print_sheets_to_do_the_stocktake_19"/><text:bookmark-end text:name="print_sheets_to_do_the_stocktake"/></text:h>
      <text:p text:style-name="Text_20_body">Before printing you need to ensure that the order in which items are displayed is appropriate. By default the list is alphabetical, but for stocktaking purposes, it may be more appropriate to sort the list by location and then by item name; this is achieved by clicking on the <text:span text:style-name="Strong_20_Emphasis">Order by</text:span> button and choosing <text:span text:style-name="Strong_20_Emphasis"> Sort by location then item name</text:span></text:p>
      <text:p text:style-name="Text_20_body"><draw:frame draw:style-name="mediacenter" draw:name="11" text:anchor-type="paragraph" draw:z-index="11" svg:width="7.9375cm" style:rel-width="100%" svg:height="2.9906694312796cm" style:rel-height="scale"><draw:image xlink:href="Pictures/5a8cb2920f43a9f139d66822c3d42954.png" xlink:type="simple" xlink:show="embed" xlink:actuate="onLoad"/></draw:frame></text:p>
      <text:p text:style-name="Text_20_body">If you want another sort order, click a column heading for a simple sort, or choose the <text:span text:style-name="Strong_20_Emphasis">Custom sort</text:span> option from the Order by button.</text:p>
      <text:p text:style-name="Text_20_body">You can filter a stock list by entering the item name - or the first few characters of the name - or the item code in the box <text:span text:style-name="Strong_20_Emphasis">Item name/code</text:span> in the top right area of the window, then clicking the <text:span text:style-name="Strong_20_Emphasis">Find</text:span> button</text:p>
      <text:p text:style-name="Text_20_body">Clicking on the <text:span text:style-name="Strong_20_Emphasis">Print</text:span> icon displays the available options:</text:p>
      <text:p text:style-name="Text_20_body"><draw:frame draw:style-name="mediacenter" draw:name="  Legend" text:anchor-type="paragraph" draw:z-index="0" svg:width="8.2020833333333cm" style:rel-width="100%"><draw:text-box><text:p text:style-name="legendcenter"><draw:frame draw:style-name="mediacenter" draw:name=" " text:anchor-type="paragraph" draw:z-index="12" svg:width="8.2020833333333cm" style:rel-width="100%" svg:height="3.254375cm" style:rel-height="scale"><draw:image xlink:href="Pictures/2ceee6e45760cfcdf602cff31e28f0de.jpeg" xlink:type="simple" xlink:show="embed" xlink:actuate="onLoad"/></draw:frame> </text:p></draw:text-box></draw:frame></text:p>
      <text:list text:style-name="List_20_1" text:continue-numbering="false">
        <text:list-item>
          <text:p text:style-name="List_20_1_Content_First"> <text:span text:style-name="Strong_20_Emphasis">General:</text:span> contains several options. Click on it and you are presented with a further window: <draw:frame draw:style-name="mediacenter" draw:name="13" text:anchor-type="paragraph" draw:z-index="13" svg:width="10.583333333333cm" svg:height="5.2613129381772cm"><draw:image xlink:href="Pictures/31148def31a6777c9a2207efab264402.png" xlink:type="simple" xlink:show="embed" xlink:actuate="onLoad"/></draw:frame> The Form to use drop down list contains these options:</text:p>
          <text:list text:style-name="List_20_1">
            <text:list-item>
              <text:p text:style-name="List_20_1_Content"> <text:span text:style-name="Emphasis">Stock take line</text:span> - prints out all the lines on the stocktake, including their quantity, with a space to write the actual counted quantity. It looks like this: <draw:frame draw:style-name="mediacenter" draw:name="  Legend" text:anchor-type="paragraph" draw:z-index="0" svg:width="15.875cm"><draw:text-box><text:p text:style-name="legendcenter"><draw:frame draw:style-name="mediacenter" draw:name=" " text:anchor-type="paragraph" draw:z-index="14" svg:width="15.875cm" svg:height="5.2300640279395cm"><draw:image xlink:href="Pictures/82e56fd8167c29fb5d2e7e3b51fb6ab7.jpeg" xlink:type="simple" xlink:show="embed" xlink:actuate="onLoad"/></draw:frame> </text:p></draw:text-box></draw:frame></text:p>
            </text:list-item>
            <text:list-item>
              <text:p text:style-name="List_20_1_Content"> <text:span text:style-name="Emphasis">Stock take line discovered items</text:span> - prints out a sheet with all the headers but containing only blank rows. Perfect for writing down the details of new batches you discover during the stocktake. Looks like this: <draw:frame draw:style-name="mediacenter" draw:name="15" text:anchor-type="paragraph" draw:z-index="15" svg:width="15.875cm" svg:height="4.6047676282051cm"><draw:image xlink:href="Pictures/8be467707ba2324277e8f11783bc536f.png" xlink:type="simple" xlink:show="embed" xlink:actuate="onLoad"/></draw:frame></text:p>
            </text:list-item>
            <text:list-item>
              <text:p text:style-name="List_20_1_Content"> <text:span text:style-name="Emphasis">Stock take line with space</text:span> - is the same as the <text:span text:style-name="Emphasis">Stock take line</text:span> printout but with no quantity and 5 lines of space under each line. Useful if you know there's a lot of stock in the warehouse that isn't in mSupply.</text:p>
            </text:list-item>
            <text:list-item>
              <text:p text:style-name="List_20_1_Content"> <text:span text:style-name="Emphasis">Stock take line wt quantity</text:span> - is the same as <text:span text:style-name="Emphasis">Stock take line</text:span> but with no quantity. This is the one we recommend you normally use to give to the people carrying out the physical count.  This helps to ensure that the quantity of stock on the shelves is actually counted and not just guessed!</text:p>
            </text:list-item>
            <text:list-item>
              <text:p text:style-name="List_20_1_Content"> <text:span text:style-name="Emphasis">Stock take line wt quantity big font</text:span> - is the same as the one above but printed in landscape with a bigger font.  This is particularly helpful in warehouses with poor lighting (powercuts, etc. <draw:frame draw:style-name="media" draw:name="16" text:anchor-type="as-char" draw:z-index="16" svg:width="" svg:rel-width="100%" svg:height="0cm"><draw:image xlink:href="Pictures/ab9cf65a95a4aeb593d4001a83d4c0d5.svg" xlink:type="simple" xlink:show="embed" xlink:actuate="onLoad"/></draw:frame> )</text:p>
            </text:list-item>
            <text:list-item>
              <text:p text:style-name="List_20_1_Content"> <text:span text:style-name="Emphasis">Stock take lines by location</text:span> - prints the lines for each location on a separate page.</text:p>
            </text:list-item>
            <text:list-item>
              <text:p text:style-name="List_20_1_Content"> <text:span text:style-name="Emphasis">Stock take lines with signature</text:span> - same as <text:span text:style-name="Emphasis">Stock take line wt quantity</text:span> but the stocktake signature entered in the printing preferences is printed at the end.</text:p>
            </text:list-item>
            <text:list-item>
              <text:p text:style-name="List_20_1_Content"> <text:span text:style-name="Emphasis">Stock variance</text:span> - this shows the items that were adjusted after the stocktake was finalised. Similar to the <text:span text:style-name="Emphasis">Inventory adjustments</text:span> option below but a slightly different format.</text:p>
            </text:list-item>
          </text:list>
        </text:list-item>
        <text:list-item>
          <text:p text:style-name="List_20_1_Content"> <text:span text:style-name="Strong_20_Emphasis">Inventory adjustments:</text:span> prints information about all the items that had their quantities adjusted because of the stocktake after the stocktake has been finalised (see finalise section below).</text:p>
        </text:list-item>
        <text:list-item>
          <text:p text:style-name="List_20_1_Content_Last"> <text:span text:style-name="Strong_20_Emphasis">Inventory adjustments-all items:</text:span> prints information about inventory adjustments made after finalisation but includes all items, not just those which have had their quantities adjusted.</text:p>
        </text:list-item>
      </text:list>
      <text:p text:style-name="Text_20_body">There is, of course, a further option - you may provide the staff performing the stocktake with blank sheets, requiring them to list the items, batches, expiry dates, locations, pack sizes and quantities manually. We don't recommend you use this option unless your printer is broken <draw:frame draw:style-name="media" draw:name="17" text:anchor-type="as-char" draw:z-index="17" svg:width="" svg:rel-width="100%" svg:height="0cm"><draw:image xlink:href="Pictures/b684a7766e37f2aaab13b42ad839da51.svg" xlink:type="simple" xlink:show="embed" xlink:actuate="onLoad"/></draw:frame></text:p>
      <text:h text:style-name="Heading_20_4" text:outline-level="4"><text:bookmark-start text:name="__RefHeading___perform_the_stocktake_20"/><text:bookmark-start text:name="perform_the_stocktake"/>Perform the stocktake<text:bookmark-end text:name="__RefHeading___perform_the_stocktake_20"/><text:bookmark-end text:name="perform_the_stocktake"/></text:h>
      <text:p text:style-name="Text_20_body">Allocate staff to perform the stocktake, instruct them in the process you wish to follow, and issue the sheets to them.</text:p>
      <text:p text:style-name="Text_20_body"><draw:frame draw:style-name="PluginODTAutoStyle_Frame_37_text_frame" draw:name="Frame10" text:anchor-type="paragraph" svg:width="289.134pt" draw:z-index="0" svg:min-height="1cm"><draw:text-box><table:table table:style-name="Table"><table:table-column table:style-name="odt_auto_style_table_column_11_1"/><table:table-row><table:table-cell office:value-type="string" table:style-name="tablecell"><text:p text:style-name="tablealignleft">For a stocktake involving several staff, it is recommended to require the staff members to write their name and date on each stocktake sheet.  This is especially helpful when trying to interpret difficult handwriting <draw:frame draw:style-name="media" draw:name="18" text:anchor-type="as-char" draw:z-index="18" svg:width="" svg:rel-width="100%" svg:height="0cm"><draw:image xlink:href="Pictures/381bc97f129a80111c78d89177c652d3.svg" xlink:type="simple" xlink:show="embed" xlink:actuate="onLoad"/></draw:frame></text:p></table:table-cell></table:table-row></table:table></draw:text-box></draw:frame></text:p>
      <text:h text:style-name="Heading_20_4" text:outline-level="4"><text:bookmark-start text:name="__RefHeading___enter_quantities_into_the_system_21"/><text:bookmark-start text:name="enter_quantities_into_the_system"/>Enter quantities into the system<text:bookmark-end text:name="__RefHeading___enter_quantities_into_the_system_21"/><text:bookmark-end text:name="enter_quantities_into_the_system"/></text:h>
      <text:p text:style-name="Text_20_body">Once the physical stocktake has been completed, you are ready to make entries to record any differences in stock levels into the system. Remember that any item which mSupply calculates as having zero stock will not appear on the stocktake sheet.</text:p>
      <text:h text:style-name="Heading_20_5" text:outline-level="5"><text:bookmark-start text:name="__RefHeading___filtering_the_list_by_item_name_or_code_22"/><text:bookmark-start text:name="filtering_the_list_by_item_name_or_code"/>Filtering the list by item name or code<text:bookmark-end text:name="__RefHeading___filtering_the_list_by_item_name_or_code_22"/><text:bookmark-end text:name="filtering_the_list_by_item_name_or_code"/></text:h>
      <text:p text:style-name="Text_20_body">To help quickly find any item you want to make any adjustments to, you can enter the first few characters of its name or its code in the <text:span text:style-name="Strong_20_Emphasis">Search by item name and code</text:span> field. The displayed list of items will be changed each time you enter a character to show only the items whose name or code matches what you have entered so far. To return to the full list just delete everything in this field.</text:p>
      <text:h text:style-name="Heading_20_5" text:outline-level="5"><text:bookmark-start text:name="__RefHeading___making_adjustments_23"/><text:bookmark-start text:name="making_adjustments"/>Making adjustments<text:bookmark-end text:name="__RefHeading___making_adjustments_23"/><text:bookmark-end text:name="making_adjustments"/></text:h>
      <text:p text:style-name="Text_20_body">If there are no differences between what was physically seen in the warehouse and what is shown in the stocktake for a particular line then you can leave it alone - no changes are necessary.</text:p>
      <text:p text:style-name="Text_20_body">If the only difference between what is in mSupply and what was physically seen in the warehouse is the number of packs (the figure in <text:span text:style-name="Emphasis">Enter Quantity</text:span> column) then click on the figure in the <text:span text:style-name="Emphasis">Enter Quantity</text:span> column and edit it to match what was physically counted in the warehouse.</text:p>
      <text:p text:style-name="Text_20_body"><draw:frame draw:style-name="PluginODTAutoStyle_Frame_41_text_frame" draw:name="Frame11" text:anchor-type="paragraph" svg:width="289.134pt" draw:z-index="0" svg:min-height="1cm"><draw:text-box><table:table table:style-name="Table"><table:table-column table:style-name="odt_auto_style_table_column_12_1"/><table:table-row><table:table-cell office:value-type="string" table:style-name="tablecell"><text:p text:style-name="tablealignleft">You can press the <text:span text:style-name="Emphasis">Tab</text:span> key on the keyboard to quickly move through the editable fields on one row and then then to the next row to edit (<text:span text:style-name="Emphasis">Shift+Tab</text:span> to go to the previous editable field).</text:p></table:table-cell></table:table-row></table:table></draw:text-box></draw:frame></text:p>
      <text:p text:style-name="Text_20_body">If there is more of a discrepancy between what mSupply says you have in stock and what was physically seen in the warehouse then double-click on the line. The line edit window will open:</text:p>
      <text:p text:style-name="Text_20_body"><draw:frame draw:style-name="mediacenter" draw:name="19" text:anchor-type="paragraph" draw:z-index="19" svg:width="11.90625cm" svg:height="6.8891509433962cm"><draw:image xlink:href="Pictures/d5680e5d0c819f106420ed3f536b7c81.png" xlink:type="simple" xlink:show="embed" xlink:actuate="onLoad"/></draw:frame></text:p>
      <text:p text:style-name="Text_20_body">You can now edit more details:</text:p>
      <text:list text:style-name="List_20_1" text:continue-numbering="false">
        <text:list-item>
          <text:p text:style-name="List_20_1_Content_First"> <text:span text:style-name="Strong_20_Emphasis">Stock take qty</text:span>: the number of packs you counted in the warehouse</text:p>
        </text:list-item>
        <text:list-item>
          <text:p text:style-name="List_20_1_Content"> <text:span text:style-name="Strong_20_Emphasis">Batch</text:span>: the batch or lot number of the stock</text:p>
        </text:list-item>
        <text:list-item>
          <text:p text:style-name="List_20_1_Content"> <text:span text:style-name="Strong_20_Emphasis">Expiry date</text:span>: the date the stock will expire</text:p>
        </text:list-item>
        <text:list-item>
          <text:p text:style-name="List_20_1_Content"> <text:span text:style-name="Strong_20_Emphasis">Location</text:span>: where the stock is located in the warehouse (type the first few letters of the location's code and press the <text:span text:style-name="Emphasis">Tab</text:span> key on the keyboard to select the right location from a matching list)</text:p>
        </text:list-item>
        <text:list-item>
          <text:p text:style-name="List_20_1_Content"> <text:span text:style-name="Strong_20_Emphasis">Volume per pack</text:span>: the volume of one pack (of the <text:span text:style-name="Strong_20_Emphasis">Pack size</text:span> field) of the stock in m<text:span text:style-name="sup">3</text:span>. You can enter in litres or ml by typing <text:span text:style-name="Source_20_Text">l</text:span> or <text:span text:style-name="Source_20_Text">ml</text:span> after the figure you enter.</text:p>
        </text:list-item>
        <text:list-item>
          <text:p text:style-name="List_20_1_Content"> <text:span text:style-name="Strong_20_Emphasis">Weight per pack</text:span>: the weight of one pack of the item (of the <text:span text:style-name="Strong_20_Emphasis">Pack size</text:span> field) in kg.</text:p>
        </text:list-item>
        <text:list-item>
          <text:p text:style-name="List_20_1_Content"> <text:span text:style-name="Strong_20_Emphasis">Cost price</text:span>: the price one pack of this line of stock cost you. Check the <text:span text:style-name="Strong_20_Emphasis">12 month average</text:span> checkbox if you want mSupply to calculate a weighted average pack price based on the supplies of this item you have received in the last 12 months.</text:p>
        </text:list-item>
        <text:list-item>
          <text:p text:style-name="List_20_1_Content"> <text:span text:style-name="Strong_20_Emphasis">Sell price</text:span>: the price you sell a pack of this line of stock for.</text:p>
        </text:list-item>
        <text:list-item>
          <text:p text:style-name="List_20_1_Content"> <text:span text:style-name="Strong_20_Emphasis">Hold: do not issue</text:span>: if checked then this will put the stock line on hold so that it cannot be issued in customer invoices. <text:span text:style-name="Strong_20_Emphasis">WARNING:</text:span> this stockline will be put on hold immediately after the <text:span text:style-name="Strong_20_Emphasis">OK</text:span> or <text:span text:style-name="Strong_20_Emphasis">OK &amp; Next</text:span> buttons are clicked if this checkbox is checked, the change will not wait until the stocktake is finalised.</text:p>
        </text:list-item>
        <text:list-item>
          <text:p text:style-name="List_20_1_Content"> <text:span text:style-name="Strong_20_Emphasis">Comment</text:span>: anything you want to remember that was notable about this line during the stocktake.</text:p>
        </text:list-item>
        <text:list-item>
          <text:p text:style-name="List_20_1_Content"> <text:span text:style-name="Strong_20_Emphasis">Donor</text:span>: the donor of this line of stock (type the first few letters of the donor's code and press the <text:span text:style-name="Emphasis">Tab</text:span> key on the keyboard to select the right location from a matching list). Will only be available if the <text:span text:style-name="Emphasis">Allow tracking of received stock by donor</text:span> preference is turned on (see the Invoice preferences page for details).</text:p>
        </text:list-item>
        <text:list-item>
          <text:p text:style-name="List_20_1_Content"> <text:span text:style-name="Strong_20_Emphasis">Manufacturer</text:span>: If the <text:span text:style-name="Emphasis">Able to enter manufacturer when receiving, ordering or quoting for items</text:span> store preference is turned on then this field will show and you can edit the manufacturer of the stock. Type the first few characters of the manufacturer's name and press the <text:span text:style-name="Emphasis">Tab</text:span> key on the keyboard to select the right manufacturer from a list.</text:p>
        </text:list-item>
        <text:list-item>
          <text:p text:style-name="List_20_1_Content_Last"> <text:span text:style-name="Strong_20_Emphasis">Custom stock fields 1-8</text:span>: If any of these fields are turned on in the <text:span text:style-name="Emphasis">File</text:span>&gt;<text:span text:style-name="Emphasis">Preferences</text:span>&gt;<text:span text:style-name="Emphasis">Stock</text:span> tab then they will show on this window and you can edit their values as appropriate.  </text:p>
        </text:list-item>
      </text:list>
      <text:p text:style-name="Text_20_body">Notice that you cannot change the <text:span text:style-name="Strong_20_Emphasis">Pack size</text:span> value. If you want to do that then you must set the Stock take qty for this line to 0 and add a new line with the correct pack size (see the Adding items not in the stocktake list section below for details).</text:p>
      <text:h text:style-name="Heading_20_5" text:outline-level="5"><text:bookmark-start text:name="__RefHeading___adding_items_not_in_the_stocktake_list_24"/><text:bookmark-start text:name="adding_items_not_in_the_stocktake_list"/>Adding items not in the stocktake list<text:bookmark-end text:name="__RefHeading___adding_items_not_in_the_stocktake_list_24"/><text:bookmark-end text:name="adding_items_not_in_the_stocktake_list"/></text:h>
      <text:p text:style-name="Text_20_body">In the event of an item being physically present in the warehouse, but not on the list then it needs to be added to the stocktake in mSupply:</text:p>
      <text:list text:style-name="Numbering_20_1" text:continue-numbering="false">
        <text:list-item>
          <text:p text:style-name="Numbering_20_1_Content_First"> Click the <text:span text:style-name="Strong_20_Emphasis">New line</text:span> button and this window will appear: <draw:frame draw:style-name="mediacenter" draw:name="20" text:anchor-type="paragraph" draw:z-index="20" svg:width="14.552083333333cm" svg:height="11.436544215426cm"><draw:image xlink:href="Pictures/e911c77a966d86fcd1954c92bf5bb8ae.png" xlink:type="simple" xlink:show="embed" xlink:actuate="onLoad"/></draw:frame></text:p>
        </text:list-item>
        <text:list-item>
          <text:p text:style-name="Numbering_20_1_Content"> If you want to add a line of stock that already exists in mSupply then, in the <text:span text:style-name="Emphasis">Existing stock lines</text:span> table at the top, check the checkbox for the line you want to add and then click on the <text:span text:style-name="Emphasis">Add selected</text:span> button. You can add more than one line if you wish - just check all the lines you want to add. If you check the checkbox in the header of the checkbox column this will check all the boxes for you (and uncheck them again if you uncheck it).</text:p>
        </text:list-item>
        <text:list-item>
          <text:p text:style-name="Numbering_20_1_Content"> If you want to add a new line of stock that doesn't exist in mSupply then enter its details in the <text:span text:style-name="Emphasis">New stock line</text:span> section at the bottom and click on the <text:span text:style-name="Emphasis">Add new</text:span> button to add it.</text:p>
          <text:list text:style-name="List_20_1">
            <text:list-item>
              <text:p text:style-name="List_20_1_Content"> Stock take qty: the number of packs you found in the warehouse.</text:p>
            </text:list-item>
            <text:list-item>
              <text:p text:style-name="List_20_1_Content"> Pack size: the number of items in each pack that you found in the warehouse.</text:p>
            </text:list-item>
            <text:list-item>
              <text:p text:style-name="List_20_1_Content"> Batch: the batch number of the item you found.</text:p>
            </text:list-item>
            <text:list-item>
              <text:p text:style-name="List_20_1_Content"> Expiry date: the expiry date of the item you found (click on the calendar icon to select it or enter it manually).</text:p>
            </text:list-item>
            <text:list-item>
              <text:p text:style-name="List_20_1_Content"> Location: the shelf location in the warehouse where you found the item (if you don't know the exact location then type the first few characters of the location label, press the Tab key on the keyboard and select the location from the list that appears).</text:p>
            </text:list-item>
            <text:list-item>
              <text:p text:style-name="List_20_1_Content"> Donor: the donor of this line of stock (type the first few letters of the donor's code and press the <text:span text:style-name="Emphasis">Tab</text:span> key on the keyboard to select the right location from a matching list). Will only be available if the <text:span text:style-name="Emphasis">Allow tracking of received stock by donor</text:span> preference is turned on (see the Invoice preferences page for details).</text:p>
            </text:list-item>
            <text:list-item>
              <text:p text:style-name="List_20_1_Content"> Manufacturer: If the <text:span text:style-name="Emphasis">Able to enter manufacturer when receiving, ordering or quoting for items</text:span> store preference is turned on then this field will show and you can edit the manufacturer of the stock. Type the first few characters of the manufacturer's name and press the <text:span text:style-name="Emphasis">Tab</text:span> key on the keyboard to select the right manufacturer from a list.</text:p>
            </text:list-item>
            <text:list-item>
              <text:p text:style-name="List_20_1_Content"> Custom stock fields 1-8: If any of these fields are turned on in the <text:span text:style-name="Emphasis">File</text:span>&gt;<text:span text:style-name="Emphasis">Preferences</text:span>&gt;<text:span text:style-name="Emphasis">Stock</text:span> tab then they will show on this window and you can edit their values as appropriate.</text:p>
            </text:list-item>
            <text:list-item>
              <text:p text:style-name="List_20_1_Content"> Volume per pack: the volume of one pack (of the <text:span text:style-name="Strong_20_Emphasis">Pack size</text:span> field) of the stock in m<text:span text:style-name="sup">3</text:span>. You can enter in litres or ml by typing <text:span text:style-name="Source_20_Text">l</text:span> or <text:span text:style-name="Source_20_Text">ml</text:span> after the figure you enter.</text:p>
            </text:list-item>
            <text:list-item>
              <text:p text:style-name="List_20_1_Content"> Weight per pack: the weight of one pack of the item (of the <text:span text:style-name="Strong_20_Emphasis">Pack size</text:span> field) in kg.</text:p>
            </text:list-item>
            <text:list-item>
              <text:p text:style-name="List_20_1_Content"> Cost price: if you know it, enter it in the currency you are using in your datafile. If you don't know it, you could check the <text:span text:style-name="Emphasis">12 month average</text:span> checkbox and mSupply will enter a weighted average price of all the stock of this item you received over the last 12 months.</text:p>
            </text:list-item>
            <text:list-item>
              <text:p text:style-name="List_20_1_Content"> Sell price: if you know it, enter it in the currency you are using in your datafile.</text:p>
            </text:list-item>
            <text:list-item>
              <text:p text:style-name="List_20_1_Content"> Hold: do not issue: if checked then this will put the stock line on hold so that it cannot be issued in customer invoices. WARNING: this stockline will be put on hold immediately if this checkbox is checked when the <text:span text:style-name="Strong_20_Emphasis">OK</text:span> or <text:span text:style-name="Strong_20_Emphasis">OK &amp; Next</text:span> buttons are clicked, the change will not wait until the stocktake is finalised.</text:p>
            </text:list-item>
            <text:list-item>
              <text:p text:style-name="List_20_1_Content"> <text:span text:style-name="Emphasis">Use details of line selected above</text:span> button: this is a shortcut to save typing values in all the fields in this section. If the details are similar to a stock line that is shown in the <text:span text:style-name="Emphasis">Existing stock lines</text:span> table above then click on the line in the table to select it then click on this button. mSupply will copy the details of thew line into the fields in this section and you can then edit the ones that aren't quite right.</text:p>
            </text:list-item>
          </text:list>
        </text:list-item>
        <text:list-item>
          <text:p text:style-name="Numbering_20_1_Content_Last"> You can also select a colour for the line in the stock take using the colour picker in the top right hand corner (set to black by default, as shown in the screenshot).</text:p>
        </text:list-item>
      </text:list>
      <text:p text:style-name="Text_20_body">After clicking on the <text:span text:style-name="Emphasis">Add new</text:span> button you are returned to the <text:span text:style-name="Strong_20_Emphasis">Stocktake sheet</text:span> window, where the new line entered will now appear in the colour selected; note that the new line(s) appear at the bottom of the stocktake and they have a value of zero in the <text:span text:style-name="Emphasis">Snapshot</text:span> column.</text:p>
      <text:p text:style-name="Text_20_body"><draw:frame draw:style-name="PluginODTAutoStyle_Frame_45_text_frame" draw:name="Frame12" text:anchor-type="paragraph" svg:width="289.134pt" draw:z-index="0" svg:min-height="1cm"><draw:text-box><table:table table:style-name="Table"><table:table-column table:style-name="odt_auto_style_table_column_13_1"/><table:table-row><table:table-cell office:value-type="string" table:style-name="tablecell"><text:list text:style-name="List_20_1" text:continue-numbering="false"><text:list-item><text:p text:style-name="List_20_1_Content_First"> If you add a new line to the stocktake that has the same details (pack size, batch, expiry, location, cost and sell price) as one already on the stocktake, you will be asked to confirm if you really want to add the line.</text:p></text:list-item><text:list-item><text:p text:style-name="List_20_1_Content"> All details of a new line added may be edited, but only the <text:span text:style-name="Strong_20_Emphasis"> quantity</text:span> or the <text:span text:style-name="Strong_20_Emphasis"> location</text:span> of existing lines on the sheet may be edited; this is performed by double clicking on the row you wish to edit.</text:p></text:list-item><text:list-item><text:p text:style-name="List_20_1_Content_Last"> The <text:span text:style-name="Emphasis">Delete item</text:span> button will only work to delete lines which you have added yourself (i.e. lines with a snapshot quantity of zero).</text:p></text:list-item></text:list></table:table-cell></table:table-row></table:table></draw:text-box></draw:frame></text:p>
      <text:p text:style-name="Text_20_body"><draw:frame draw:style-name="PluginODTAutoStyle_Frame_49_text_frame" draw:name="Frame13" text:anchor-type="paragraph" svg:width="289.134pt" draw:z-index="0" svg:min-height="1cm"><draw:text-box><table:table table:style-name="Table"><table:table-column table:style-name="odt_auto_style_table_column_14_1"/><table:table-row><table:table-cell office:value-type="string" table:style-name="tablecell"><text:p text:style-name="tablealignleft">When searching for items and stock to add to a stocktake, stock that belongs to items that are invisible in the current store will always be available to be added. You will not be able to add new stock lines for items that are invisible in your store but you will be able to add existing stock for invisible items - it will show up in searches, just as though the item was visible in your store.</text:p><text:p text:style-name="Text_20_body">No stock can be hidden in mSupply!</text:p></table:table-cell></table:table-row></table:table></draw:text-box></draw:frame></text:p>
      <text:h text:style-name="Heading_20_5" text:outline-level="5"><text:bookmark-start text:name="__RefHeading___adjustment_reasons_25"/><text:bookmark-start text:name="adjustment_reasons"/>Adjustment reasons<text:bookmark-end text:name="__RefHeading___adjustment_reasons_25"/><text:bookmark-end text:name="adjustment_reasons"/></text:h>
      <text:p text:style-name="Text_20_body">If you have created at least one Positive inventory adjustment reason and one Negative inventory adjustment reason in the system (see the 16.10. Options (standard reasons) section for details) and at least one of each type is active, then an additional <text:span text:style-name="Emphasis">Adjustment reason</text:span> column will be displayed in the stocktake window:</text:p>
      <text:p text:style-name="Text_20_body"><draw:frame draw:style-name="mediacenter" draw:name="21" text:anchor-type="paragraph" draw:z-index="21" svg:width="15.875cm" svg:height="10.999878522838cm"><draw:image xlink:href="Pictures/8a0d4ef437a163b73790bdde19fa24ad.png" xlink:type="simple" xlink:show="embed" xlink:actuate="onLoad"/></draw:frame></text:p>
      <text:p text:style-name="Text_20_body">The column is read only but, if you edit the number in the <text:span text:style-name="Emphasis">Enter Quantity</text:span> column then the line edit window will be opened and you must select an Adjustment reason (one of those you set up in the preferences - a Positive adjustment reason if you have increased the quantity compared to the <text:span text:style-name="Emphasis">snapshot</text:span> value, a Negative adjustment reason if you have reduced the value):</text:p>
      <text:p text:style-name="Text_20_body"><draw:frame draw:style-name="mediacenter" draw:name="22" text:anchor-type="paragraph" draw:z-index="22" svg:width="13.229166666667cm" svg:height="6.6792209554832cm"><draw:image xlink:href="Pictures/bb5472f243cafc61473d00c319d3863a.png" xlink:type="simple" xlink:show="embed" xlink:actuate="onLoad"/></draw:frame></text:p>
      <text:p text:style-name="Text_20_body">When you finalise the stocktake and create the inventory adjustments (see below), the individual lines of the inventory adjustments will be given the same adjustment reasons you set for them in the stocktake.</text:p>
      <text:h text:style-name="Heading_20_4" text:outline-level="4"><text:bookmark-start text:name="__RefHeading___create_inventory_adjustments_26"/><text:bookmark-start text:name="create_inventory_adjustments"/>Create inventory adjustments<text:bookmark-end text:name="__RefHeading___create_inventory_adjustments_26"/><text:bookmark-end text:name="create_inventory_adjustments"/></text:h>
      <text:p text:style-name="Text_20_body">When all necessary adjustments have been entered, you are ready to create the inventory adjustments.</text:p>
      <text:p text:style-name="Text_20_body"><draw:frame draw:style-name="PluginODTAutoStyle_Frame_53_text_frame" draw:name="Frame14" text:anchor-type="paragraph" svg:width="289.134pt" draw:z-index="0" svg:min-height="1cm"><draw:text-box><table:table table:style-name="Table"><table:table-column table:style-name="odt_auto_style_table_column_15_1"/><table:table-row><table:table-cell office:value-type="string" table:style-name="tablecell"><text:p text:style-name="tablealignleft">Creating inventory adjustments (finalising the stocktake) is not reversible, so you have to be quite certain you've finished making all the changes you want to the stocktake before you do it.</text:p></table:table-cell></table:table-row></table:table></draw:text-box></draw:frame></text:p>
      <text:h text:style-name="Heading_20_5" text:outline-level="5"><text:bookmark-start text:name="__RefHeading___inventory_adjustment_categories_27"/><text:bookmark-start text:name="inventory_adjustment_categories"/>Inventory adjustment categories<text:bookmark-end text:name="__RefHeading___inventory_adjustment_categories_27"/><text:bookmark-end text:name="inventory_adjustment_categories"/></text:h>
      <text:p text:style-name="Text_20_body">After you click on the <text:span text:style-name="Strong_20_Emphasis">Create inventory adjustments</text:span> button, the following window will appear to ask you to confirm this is what you want to do:</text:p>
      <text:p text:style-name="Text_20_body"><draw:frame draw:style-name="mediacenter" draw:name="23" text:anchor-type="paragraph" draw:z-index="23" svg:width="10.583333333333cm" svg:height="4.057735426009cm"><draw:image xlink:href="Pictures/e710f9e198abb81a2ad28d3295ac99f5.png" xlink:type="simple" xlink:show="embed" xlink:actuate="onLoad"/></draw:frame></text:p>
      <text:p text:style-name="Text_20_body">Before you click on the <text:span text:style-name="Strong_20_Emphasis">OK</text:span> button to confirm, you can select a transaction category to give to the inventory adjustments when they are created by clicking on the drop down list (these can be useful when it comes to reporting later). This drop down list is populated with all the transaction categories in your datafile that have a type of <text:span text:style-name="Emphasis">inventory adjustment</text:span> (see section 22.07. Transaction categories for information on creating transaction categories).</text:p>
      <text:h text:style-name="Heading_20_5" text:outline-level="5"><text:bookmark-start text:name="__RefHeading___what_if_there_is_insufficient_stock_to_adjust_28"/><text:bookmark-start text:name="what_if_there_is_insufficient_stock_to_adjust"/>What if there is insufficient stock to adjust?<text:bookmark-end text:name="__RefHeading___what_if_there_is_insufficient_stock_to_adjust_28"/><text:bookmark-end text:name="what_if_there_is_insufficient_stock_to_adjust"/></text:h>
      <text:p text:style-name="Text_20_body">If an item has limited stock and that stock is allocated to an invoice during stocktake, when you try to adjust the stock the following window will display giving you two options to choose from:</text:p>
      <text:p text:style-name="Text_20_body"><draw:frame draw:style-name="mediacenter" draw:name="24" text:anchor-type="paragraph" draw:z-index="24" svg:width="13.890625cm" svg:height="4.7889583333333cm"><draw:image xlink:href="Pictures/baaafb9e3ca7140e0cc74bdc8360ed1a.png" xlink:type="simple" xlink:show="embed" xlink:actuate="onLoad"/></draw:frame></text:p>
      <text:p text:style-name="Text_20_body">For the excel option a spreadsheet will open allowing you to analyse the invoices to which the stock is allocated.  The highest invoice number is likely to be the one entered during stocktake.</text:p>
      <text:p text:style-name="Text_20_body"><draw:frame draw:style-name="mediacenter" draw:name="25" text:anchor-type="paragraph" draw:z-index="25" svg:width="22.568958333333cm" style:rel-width="100%" svg:height="6.8791666666667cm" style:rel-height="scale"><draw:image xlink:href="Pictures/aef8fa4e1a577f50273a92a1c11dbf41.jpg" xlink:type="simple" xlink:show="embed" xlink:actuate="onLoad"/></draw:frame></text:p>
      <text:p text:style-name="Text_20_body">Of course, closing off transactions until a stocktake is complete and avoiding these kinds of issues is by far the best practice.</text:p>
      <text:p text:style-name="Text_20_body"><draw:frame draw:style-name="PluginODTAutoStyle_Frame_57_text_frame" draw:name="Frame15" text:anchor-type="paragraph" svg:width="289.134pt" draw:z-index="0" svg:min-height="1cm"><draw:text-box><table:table table:style-name="Table"><table:table-column table:style-name="odt_auto_style_table_column_16_1"/><table:table-row><table:table-cell office:value-type="string" table:style-name="tablecell"><text:p text:style-name="tablealignleft">If you have the <text:span text:style-name="Emphasis">Can edit stocktake dates</text:span> permission (see Managing users) then you will be able to edit the confirmation dates of the inventory adjustments to match the stock take date.</text:p></table:table-cell></table:table-row></table:table></draw:text-box></draw:frame></text:p>
      <text:p text:style-name="Text_20_body"><draw:frame draw:style-name="PluginODTAutoStyle_Frame_61_text_frame" draw:name="Frame16" text:anchor-type="paragraph" svg:width="433.701pt" draw:z-index="0" svg:min-height="1cm"><draw:text-box><table:table table:style-name="Table"><table:table-column table:style-name="odt_auto_style_table_column_17_1"/><table:table-row><table:table-cell office:value-type="string" table:style-name="tablecell"><text:p text:style-name="tablealignleft">Any changes to lines in a stocktake that don't include a change in quantity (e.g. a change in batch, expiry date or sell price only) will also result in stock in the system being updated when you click on the <text:span text:style-name="Strong_20_Emphasis">Create inventory adjustments</text:span> button but it will not result in any lines being added to an inventory adjustment. You can see the changes in the system by viewing the details of the individual stock lines and all such changes are logged, on the stocktake (see the <text:span text:style-name="Emphasis">log</text:span> tab when viewing the stocktake or 25.19. The system log) and the stock line's log itself (see Stock line details window).</text:p></table:table-cell></table:table-row></table:table></draw:text-box></draw:frame></text:p>
      <text:h text:style-name="Heading_20_4" text:outline-level="4"><text:bookmark-start text:name="__RefHeading___viewing_inventory_adjustments_29"/><text:bookmark-start text:name="viewing_inventory_adjustments"/>Viewing inventory adjustments<text:bookmark-end text:name="__RefHeading___viewing_inventory_adjustments_29"/><text:bookmark-end text:name="viewing_inventory_adjustments"/></text:h>
      <text:p text:style-name="Text_20_body">Once inventory adjustments have been created, the status of the stocktake changes from suggested (<text:span text:style-name="Strong_20_Emphasis">sg</text:span>), to finalised (<text:span text:style-name="Strong_20_Emphasis">fn</text:span>). You will now observe a change in the buttons appearing on the Stocktake sheet:</text:p>
      <text:list text:style-name="List_20_1" text:continue-numbering="false">
        <text:list-item>
          <text:p text:style-name="List_20_1_Content_First"> in the upper area, only the <text:span text:style-name="Strong_20_Emphasis">Print</text:span> button is present</text:p>
        </text:list-item>
        <text:list-item>
          <text:p text:style-name="List_20_1_Content_Last"> while at the bottom two new buttons are present; <text:span text:style-name="Strong_20_Emphasis">Show added adjustments</text:span> and <text:span text:style-name="Strong_20_Emphasis">Show reduced adjustments</text:span>.</text:p>
        </text:list-item>
      </text:list>
      <text:p text:style-name="Text_20_body"><draw:frame draw:style-name="mediacenter" draw:name="26" text:anchor-type="paragraph" draw:z-index="26" svg:width="5.2916666666667cm" style:rel-width="100%" svg:height="1.7383252818035cm" style:rel-height="scale"><draw:image xlink:href="Pictures/d4665ed318c04c4ff282fee04ea7d16b.png" xlink:type="simple" xlink:show="embed" xlink:actuate="onLoad"/></draw:frame></text:p>
      <text:list text:style-name="List_20_1" text:continue-numbering="false">
        <text:list-item>
          <text:p text:style-name="LastListParagraph_List_20_1_Content_First">  Click on either button to display the related inventory adjustment transaction.</text:p>
        </text:list-item>
      </text:list>
      <text:h text:style-name="Heading_20_5" text:outline-level="5"><text:bookmark-start text:name="__RefHeading___if_the_inventory_adjustment_quantities_look_wrong_30"/><text:bookmark-start text:name="if_the_inventory_adjustment_quantities_look_wrong"/>If the inventory adjustment quantities look wrong<text:bookmark-end text:name="__RefHeading___if_the_inventory_adjustment_quantities_look_wrong_30"/><text:bookmark-end text:name="if_the_inventory_adjustment_quantities_look_wrong"/></text:h>
      <text:p text:style-name="Text_20_body">It is possible for the stock reduction inventory adjustments created by your stocktake to have smaller quantities on them that you expect. They may even be zero like the example in this screenshot (and you know there should definitely be a reduction in stock because the counted quantity was less than the snapshot value in the stocktake):</text:p>
      <text:p text:style-name="Text_20_body"><draw:frame draw:style-name="mediacenter" draw:name="27" text:anchor-type="paragraph" draw:z-index="27" svg:width="15.875cm" svg:height="9.9046195652174cm"><draw:image xlink:href="Pictures/b5c51c9449c3f1e097b5f93a42af23f3.png" xlink:type="simple" xlink:show="embed" xlink:actuate="onLoad"/></draw:frame></text:p>
      <text:p text:style-name="Text_20_body">The quantity might not be zero but still less than the snapshot minus the counted quantity specified in the stocktake.</text:p>
      <text:p text:style-name="Text_20_body">This scenario is because stock was found on new or suggested status customer invoices. This stock is reserved for customers by mSupply but not removed form your total stock (see 8.01. Issuing goods to a customer (customer invoices)) and must be included in your count - if you don't include it in your count, then mSupply will try to remove it from your stock again when you finalise the stocktake. And if there's not enough stock, mSupply has to reduce the quantity on the reduction inventory adjustment. Which is the discrepancy you see when you look at the stock reduction inventory adjustment created by mSupply when you finalise the stocktake.</text:p>
      <text:p text:style-name="Text_20_body">To avoid this scenario follow the golden stocktake rule:</text:p>
      <text:p text:style-name="Text_20_body"><text:span text:style-name="Strong_20_Emphasis">Review and CONFIRM all <text:span text:style-name="Emphasis">Suggested (sg)</text:span> or <text:span text:style-name="Emphasis">New (nw)</text:span> status invoices before creating your stocktake.</text:span></text:p>
      <text:p text:style-name="Text_20_body">If you must leave some customer invoices unconfirmed before finalising the stocktake then <text:span text:style-name="Strong_20_Emphasis">include the stock on them in your stocktake count</text:span>. If you confirm the invoices after creating the stocktake but before finalising it you must reduce the count on your stocktake by the total amount of that stock line on the invoices you confirmed. As you can see, it can be complicated so it's much better to follow the golden rule. Trust us!</text:p>
      <text:p text:style-name="Text_20_body">To understand further see the 28.04. How to remove stock lines that have ‘0’ available page.</text:p>
      <text:h text:style-name="Heading_20_4" text:outline-level="4"><text:bookmark-start text:name="__RefHeading___print_the_report_31"/><text:bookmark-start text:name="print_the_report"/>Print the report<text:bookmark-end text:name="__RefHeading___print_the_report_31"/><text:bookmark-end text:name="print_the_report"/></text:h>
      <text:p text:style-name="Text_20_body">Clicking on the <text:span text:style-name="Strong_20_Emphasis"> Print</text:span> button and clicking on <text:span text:style-name="Strong_20_Emphasis">Inventory adjustments</text:span> will print this information:</text:p>
      <text:p text:style-name="Text_20_body"><draw:frame draw:style-name="mediacenter" draw:name="28" text:anchor-type="paragraph" draw:z-index="28" svg:width="14.76375cm" svg:height="3.1485416666667cm"><draw:image xlink:href="Pictures/abf68f99d475db82e57ba878ce1a0df8.jpg" xlink:type="simple" xlink:show="embed" xlink:actuate="onLoad"/></draw:frame></text:p>
      <text:p text:style-name="Text_20_body">In this example, three adjustments have been made:</text:p>
      <text:list text:style-name="List_20_1" text:continue-numbering="false">
        <text:list-item>
          <text:p text:style-name="List_20_1_Content_First"> Magnesium carbonate: present at the physical check but not on the sheet, has been added</text:p>
        </text:list-item>
        <text:list-item>
          <text:p text:style-name="List_20_1_Content"> Peppermint oil has had its stock increased</text:p>
        </text:list-item>
        <text:list-item>
          <text:p text:style-name="List_20_1_Content_Last"> Sodium bicarbonate has been reduced in stock</text:p>
        </text:list-item>
      </text:list>
      <text:p text:style-name="Text_20_body">Items that weren't changed don't show in the report - if you want to see all items, including those that weren't changed then click on the <text:span text:style-name="Strong_20_Emphasis">Print</text:span> button and select the <text:span text:style-name="Strong_20_Emphasis">Inventory adjustments - all item</text:span> option.</text:p>
      <text:h text:style-name="Heading_20_5" text:outline-level="5"><text:bookmark-start text:name="__RefHeading___some_points_to_note_32"/><text:bookmark-start text:name="some_points_to_note"/>Some points to note:<text:bookmark-end text:name="__RefHeading___some_points_to_note_32"/><text:bookmark-end text:name="some_points_to_note"/></text:h>
      <text:list text:style-name="List_20_1" text:continue-numbering="false">
        <text:list-item>
          <text:p text:style-name="List_20_1_Content_First"> When you have created the stocktake sheet, it's like `taking a snapshot'; the physical stock at that location should not be removed until the stocktake has been performed; nor should stock be added.</text:p>
        </text:list-item>
        <text:list-item>
          <text:p text:style-name="List_20_1_Content"> New transactions can however, be entered into the system.</text:p>
        </text:list-item>
        <text:list-item>
          <text:p text:style-name="List_20_1_Content"> the Log tab on the <text:span text:style-name="Strong_20_Emphasis"> Stocktake sheet</text:span> will list any anomalies. An anomaly may occur if a transaction has been entered after the stocktake that issued more stock than you physically counted. Obviously someone has made a mistake in such a situation.</text:p>
        </text:list-item>
        <text:list-item>
          <text:p text:style-name="List_20_1_Content_Last"> There is on the stocktake window (lower left corner) a checkbox <text:span text:style-name="Strong_20_Emphasis"> Locked</text:span> , which, if checked, will allow neither deletion of the stocktake nor any changes to be made to it.</text:p>
        </text:list-item>
      </text:list>
      <text:p text:style-name="Text_20_body"><draw:frame draw:style-name="mediacenter" draw:name="29" text:anchor-type="paragraph" draw:z-index="29" svg:width="5.2916666666667cm" style:rel-width="100%" svg:height="2.872619047619cm" style:rel-height="scale"><draw:image xlink:href="Pictures/4b767841bbadeb26a6a0c63f66248b17.png" xlink:type="simple" xlink:show="embed" xlink:actuate="onLoad"/></draw:frame></text:p>
      <text:list text:style-name="List_20_1" text:continue-numbering="false">
        <text:list-item>
          <text:p text:style-name="LastListParagraph_List_20_1_Content_First"> <text:span text:style-name="Strong_20_Emphasis">Ok and Next</text:span> -  if you have no more stocktakes to add, click the 'OK' button, to add only the stocktake just completed. To add a further stocktake, click the 'OK &amp; Next' button and proceed to add your next stocktake.</text:p>
        </text:list-item>
      </text:list>
      <text:p text:style-name="Text_20_body"><draw:frame draw:style-name="mediacenter" draw:name="30" text:anchor-type="paragraph" draw:z-index="30" svg:width="6.6145833333333cm" style:rel-width="100%" svg:height="6.6145833333333cm" style:rel-height="scale"><draw:image xlink:href="Pictures/23055e83a77499316a1e36387813fded.png" xlink:type="simple" xlink:show="embed" xlink:actuate="onLoad"/></draw:frame>
<text:line-break/>
<text:line-break/></text:p>
      <table:table table:style-name="Table">
        <table:table-column/>
        <table:table-row>
          <table:table-cell office:value-type="string" table:style-name="tablecell">
            <text:p text:style-name="tablealigncenter">  <text:span text:style-name="Emphasis">  Previous:  <text:span text:style-name="Strong_20_Emphasis">4.16. Splitting a stock line</text:span> | | Next: <text:span text:style-name="Strong_20_Emphasis">4.18. Phased stocktakes</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4::41:04</meta:creation-date>
    <dc:creator>Generated</dc:creator>
    <dc:date>2026-09-03T04::41:04</dc:date>
    <dc:language>en-US</dc:language>
    <meta:editing-cycles>1</meta:editing-cycles>
    <meta:editing-duration>PT0S</meta:editing-duration>
    <dc:title>training:handouts:stocktakes</dc:title>
  </office:meta>
</office:document-meta>
</file>